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n:ukoly:2011:4"/><text:bookmark-start text:name="__RefHeading___ukol_4_1"/><text:bookmark-start text:name="ukol_4"/>Úkol 4<text:bookmark-end text:name="__RefHeading___ukol_4_1"/><text:bookmark-end text:name="ukol_4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Pomocí počátečních funkcí, a operátorů kombinace, kompozice a primitivní rekurze výjádřete funkci počítající zbytek po celočíselném dělení:</text:span></text:p>
      <text:p text:style-name="Text_20_body"><text:span text:style-name="Strong_20_Emphasis"><text:span text:style-name="Emphasis">mod</text:span>: ℕ² → ℕ, <text:span text:style-name="Emphasis">mod</text:span>(<text:span text:style-name="Emphasis">x</text:span>, <text:span text:style-name="Emphasis">y</text:span>) = <text:span text:style-name="Emphasis">z</text:span> takové, že <text:span text:style-name="Emphasis">x</text:span> = <text:span text:style-name="Emphasis">y</text:span> * <text:span text:style-name="Emphasis">k</text:span> + <text:span text:style-name="Emphasis">z</text:span> pro nějaké <text:span text:style-name="Emphasis">k</text:span> ∈ ℕ.</text:span></text:p>
      <text:p text:style-name="Text_20_body"><text:span text:style-name="Strong_20_Emphasis">Je možné použít funkce <text:span text:style-name="Emphasis">plus</text:span>(<text:span text:style-name="Emphasis">x</text:span>, <text:span text:style-name="Emphasis">y</text:span>) a <text:span text:style-name="Emphasis">mult</text:span>(<text:span text:style-name="Emphasis">x</text:span>, <text:span text:style-name="Emphasis">y</text:span>) definované v přednáškách, kromě nich nepoužívejte žádné další funkce zavedené na přednáškách mimo funkce počáteční. Nepoužívejte zjednodušenou syntaxi zápisu funkcí – dodržte přesně definiční tvar operátorů kombinace, kompozice a primitivníé rekurz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11:28</meta:creation-date>
    <dc:creator>Generated</dc:creator>
    <dc:date>2026-08-23T15::11:28</dc:date>
    <dc:language>en-US</dc:language>
    <meta:editing-cycles>1</meta:editing-cycles>
    <meta:editing-duration>PT0S</meta:editing-duration>
    <dc:title>tin:ukoly:2011:4</dc:title>
  </office:meta>
</office:document-meta>
</file>