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n:ukoly:2011:2"/><text:bookmark-start text:name="__RefHeading___ukol_2_1"/><text:bookmark-start text:name="ukol_2"/>Úkol 2<text:bookmark-end text:name="__RefHeading___ukol_2_1"/><text:bookmark-end text:name="ukol_2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Uvažte jazyk <text:span text:style-name="Emphasis">L</text:span><text:span text:style-name="sub">1</text:span> = {<text:span text:style-name="Emphasis">wc<text:span text:style-name="sup">i</text:span></text:span> | <text:span text:style-name="Emphasis">w</text:span> ∈ {<text:span text:style-name="Emphasis">a</text:span>, <text:span text:style-name="Emphasis">b</text:span>}* ∧ (#<text:span text:style-name="sub"><text:span text:style-name="Emphasis">a</text:span></text:span>(<text:span text:style-name="Emphasis">w</text:span>) = <text:span text:style-name="Emphasis">i</text:span> ∨ #<text:span text:style-name="sub"><text:span text:style-name="Emphasis">b</text:span></text:span>(<text:span text:style-name="Emphasis">w</text:span>) = <text:span text:style-name="Emphasis">i</text:span>)}</text:span>.</text:p>
      <text:p text:style-name="Text_20_body"><text:span text:style-name="Strong_20_Emphasis">Sestavte gramatiku <text:span text:style-name="Emphasis">G</text:span><text:span text:style-name="sub">1</text:span> takovou, že <text:span text:style-name="Emphasis">L</text:span>(<text:span text:style-name="Emphasis">G</text:span><text:span text:style-name="sub">1</text:span>) = <text:span text:style-name="Emphasis">L</text:span><text:span text:style-name="sub">1</text:span>.</text:span></text:p>
      <text:p text:style-name="Text_20_body"><text:span text:style-name="Emphasis">G</text:span><text:span text:style-name="sub">1</text:span> = ({<text:span text:style-name="Emphasis">S</text:span>, <text:span text:style-name="Emphasis">A</text:span>, <text:span text:style-name="Emphasis">B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 | <text:span text:style-name="Emphasis">B</text:span> | <text:span text:style-name="Emphasis">ε</text:span></text:p>
        </text:list-item>
        <text:list-item>
          <text:p text:style-name="List_20_1_Content"> <text:span text:style-name="Emphasis">A</text:span> → <text:span text:style-name="Emphasis">aAc</text:span> | <text:span text:style-name="Emphasis">bA</text:span> | <text:span text:style-name="Emphasis">ε</text:span></text:p>
        </text:list-item>
        <text:list-item>
          <text:p text:style-name="List_20_1_Content_Last"> <text:span text:style-name="Emphasis">B</text:span> → <text:span text:style-name="Emphasis">bBc</text:span> | <text:span text:style-name="Emphasis">aB</text:span> | <text:span text:style-name="Emphasis">ε</text:span></text:p>
        </text:list-item>
      </text:list>
      <text:p text:style-name="Text_20_body"><text:span text:style-name="Strong_20_Emphasis">Algoritmickým postupem převeďte gramatiku <text:span text:style-name="Emphasis">G</text:span><text:span text:style-name="sub">1</text:span> na zásobníkový automat provádějící syntaktickou analýzu zdola nahoru.</text:span></text:p>
      <text:p text:style-name="Text_20_body"><text:span text:style-name="Emphasis">M</text:span> = ({<text:span text:style-name="Emphasis">q</text:span>, <text:span text:style-name="Emphasis">r</text:span>}, {<text:span text:style-name="Emphasis">a</text:span>, <text:span text:style-name="Emphasis">b</text:span>, <text:span text:style-name="Emphasis">c</text:span>}, {<text:span text:style-name="Emphasis">S</text:span>, <text:span text:style-name="Emphasis">A</text:span>, <text:span text:style-name="Emphasis">B</text:span>, <text:span text:style-name="Emphasis">a</text:span>, <text:span text:style-name="Emphasis">b</text:span>, <text:span text:style-name="Emphasis">c</text:span>, <text:span text:style-name="Emphasis">#</text:span>}, <text:span text:style-name="Emphasis">δ</text:span>, <text:span text:style-name="Emphasis">q</text:span>, <text:span text:style-name="Emphasis">#</text:span>, {<text:span text:style-name="Emphasis">r</text:span>})</text:p>
      <text:p text:style-name="Text_20_body">Reduce:</text:p>
      <text:list text:style-name="List_20_1" text:continue-numbering="false">
        <text:list-item>
          <text:p text:style-name="List_20_1_Content_First"> <text:span text:style-name="Emphasis">δ</text:span>(<text:span text:style-name="Emphasis">q</text:span>, <text:span text:style-name="Emphasis">ε</text:span>, <text:span text:style-name="Emphasis">A</text:span>) = {(<text:span text:style-name="Emphasis">q</text:span>, <text:span text:style-name="Emphasis">S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</text:span>) = {(<text:span text:style-name="Emphasis">q</text:span>, <text:span text:style-name="Emphasis">S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A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aAc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aB</text:span>) = {(<text:span text:style-name="Emphasis">q</text:span>, <text:span text:style-name="Emphasis">B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Bc</text:span>) = {(<text:span text:style-name="Emphasis">q</text:span>, <text:span text:style-name="Emphasis">B</text:span>)}</text:p>
        </text:list-item>
        <text:list-item>
          <text:p text:style-name="List_20_1_Content_Last"> <text:span text:style-name="Emphasis">δ</text:span>(<text:span text:style-name="Emphasis">q</text:span>, <text:span text:style-name="Emphasis">ε</text:span>, <text:span text:style-name="Emphasis">ε</text:span>) = {(<text:span text:style-name="Emphasis">q</text:span>, <text:span text:style-name="Emphasis">A</text:span>), (<text:span text:style-name="Emphasis">q</text:span>, <text:span text:style-name="Emphasis">B</text:span>)}</text:p>
        </text:list-item>
      </text:list>
      <text:p text:style-name="Text_20_body">Shift:</text:p>
      <text:list text:style-name="List_20_1" text:continue-numbering="false">
        <text:list-item>
          <text:p text:style-name="List_20_1_Content_First"> <text:span text:style-name="Emphasis">δ</text:span>(<text:span text:style-name="Emphasis">q</text:span>, <text:span text:style-name="Emphasis">a</text:span>, <text:span text:style-name="Emphasis">ε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b</text:span>, <text:span text:style-name="Emphasis">ε</text:span>) = {(<text:span text:style-name="Emphasis">q</text:span>, <text:span text:style-name="Emphasis">b</text:span>)}</text:p>
        </text:list-item>
        <text:list-item>
          <text:p text:style-name="List_20_1_Content_Last"> <text:span text:style-name="Emphasis">δ</text:span>(<text:span text:style-name="Emphasis">q</text:span>, <text:span text:style-name="Emphasis">c</text:span>, <text:span text:style-name="Emphasis">ε</text:span>) = {(<text:span text:style-name="Emphasis">q</text:span>, <text:span text:style-name="Emphasis">c</text:span>)}</text:p>
        </text:list-item>
      </text:list>
      <text:p text:style-name="Text_20_body">Accept:</text:p>
      <text:list text:style-name="List_20_1" text:continue-numbering="false">
        <text:list-item>
          <text:p text:style-name="LastListParagraph_List_20_1_Content_First"> <text:span text:style-name="Emphasis">δ</text:span>(<text:span text:style-name="Emphasis">q</text:span>, <text:span text:style-name="Emphasis">ε</text:span>, <text:span text:style-name="Emphasis">S#</text:span>) = {(<text:span text:style-name="Emphasis">r</text:span>, <text:span text:style-name="Emphasis">ε</text:span>)}</text:p>
        </text:list-item>
      </text:list>
      <text:p text:style-name="Text_20_body"><text:span text:style-name="Strong_20_Emphasis">Lze jazyk <text:span text:style-name="Emphasis">L</text:span><text:span text:style-name="sub">1</text:span> přijmout deterministickým zásobníkovým automatem (DZA)? Zdůvodněte své tvrzení (formální důkaz se nepožaduje).</text:span></text:p>
      <text:p text:style-name="Text_20_body">Nelze. Kvůli ∨ v zadání nevíme, zda použít podmínku #<text:span text:style-name="sub"><text:span text:style-name="Emphasis">a</text:span></text:span>(<text:span text:style-name="Emphasis">w</text:span>) nebo #<text:span text:style-name="sub"><text:span text:style-name="Emphasis">b</text:span></text:span>(<text:span text:style-name="Emphasis">w</text:span>), a nevíme tedy, zda na zasobníku počítat <text:span text:style-name="Emphasis">b</text:span> nebo <text:span text:style-name="Emphasis">a</text:span>.</text:p>
      <text:h text:style-name="Heading_20_2" text:outline-level="2"><text:bookmark-start text:name="__RefHeading___priklad_2_3"/><text:bookmark-start text:name="priklad_2"/>Příklad 2<text:bookmark-end text:name="__RefHeading___priklad_2_3"/><text:bookmark-end text:name="priklad_2"/></text:h>
      <text:p text:style-name="Text_20_body"><text:span text:style-name="Strong_20_Emphasis">Mějme jazyky <text:span text:style-name="Emphasis">L</text:span><text:span text:style-name="sub">1</text:span> = {<text:span text:style-name="Emphasis">a<text:span text:style-name="sup">i</text:span>b<text:span text:style-name="sup">j</text:span>c<text:span text:style-name="sup">i</text:span>d<text:span text:style-name="sup">j</text:span></text:span> | <text:span text:style-name="Emphasis">i</text:span>, <text:span text:style-name="Emphasis">j</text:span> ∈ ℕ} a <text:span text:style-name="Emphasis">L</text:span><text:span text:style-name="sub">2</text:span> = {<text:span text:style-name="Emphasis">a<text:span text:style-name="sup">i</text:span>b<text:span text:style-name="sup">i</text:span>c<text:span text:style-name="sup">j</text:span>d<text:span text:style-name="sup">j</text:span></text:span> | <text:span text:style-name="Emphasis">i</text:span>, <text:span text:style-name="Emphasis">j</text:span> ∈ ℕ}.<text:note text:id="ftn0" text:note-class="footnote"><text:note-citation text:label="1)">1)</text:note-citation><text:note-body><text:p text:style-name="Text_20_body">0 ∈ ℕ</text:p></text:note-body></text:note> Pro každý z jazyků <text:span text:style-name="Emphasis">L</text:span><text:span text:style-name="sub">1</text:span> a <text:span text:style-name="Emphasis">L</text:span><text:span text:style-name="sub">2</text:span> dokažte, nebo vyvraťte, zda je bezkontextový.</text:span></text:p>
      <text:h text:style-name="Heading_20_3" text:outline-level="3"><text:bookmark-start text:name="__RefHeading___l1_4"/><text:bookmark-start text:name="l1"/>L1<text:bookmark-end text:name="__RefHeading___l1_4"/><text:bookmark-end text:name="l1"/></text:h>
      <text:p text:style-name="Text_20_body">Důkaz sporem.</text:p>
      <text:p text:style-name="Text_20_body">Předpokládejme, že jazyk <text:span text:style-name="Emphasis">L</text:span><text:span text:style-name="sub">1</text:span> je bezkontextový. Pak podle pumping lemmatu pro bezkontextové jazyky existuje konstanta <text:span text:style-name="Emphasis">k</text:span> taková, že je-li <text:span text:style-name="Emphasis">z</text:span> ∈ <text:span text:style-name="Emphasis">L</text:span><text:span text:style-name="sub">1</text:span> a |<text:span text:style-name="Emphasis">z</text:span>| ≥ <text:span text:style-name="Emphasis">k</text:span>, pak lze <text:span text:style-name="Emphasis">z</text:span> napsat ve tvaru: <text:span text:style-name="Emphasis">z</text:span> = <text:span text:style-name="Emphasis">uvwxy</text:span>, <text:span text:style-name="Emphasis">vx</text:span> ≠ <text:span text:style-name="Emphasis">ε</text:span>, |<text:span text:style-name="Emphasis">vwx</text:span>| ≤ <text:span text:style-name="Emphasis">k</text:span> a pro všechna <text:span text:style-name="Emphasis">i</text:span> ≥ 0 je <text:span text:style-name="Emphasis">uv<text:span text:style-name="sup">i</text:span>wx<text:span text:style-name="sup">i</text:span>y</text:span> ∈ <text:span text:style-name="Emphasis">L</text:span><text:span text:style-name="sub">1</text:span>.</text:p>
      <text:p text:style-name="Text_20_body">Zvolíme si <text:span text:style-name="Emphasis">z</text:span> = <text:span text:style-name="Emphasis">u<text:span text:style-name="sup">k</text:span>v<text:span text:style-name="sup">k</text:span>w<text:span text:style-name="sup">k</text:span>x<text:span text:style-name="sup">k</text:span>y<text:span text:style-name="sup">k</text:span></text:span>, |<text:span text:style-name="Emphasis">z</text:span>| &gt; <text:span text:style-name="Emphasis">k</text:span>, pak může dojít k následujícímu rozdělení:</text:p>
      <text:list text:style-name="List_20_1" text:continue-numbering="false">
        <text:list-item>
          <text:p text:style-name="List_20_1_Content_First"> <text:span text:style-name="Emphasis">vwx</text:span> = <text:span text:style-name="Emphasis">a<text:span text:style-name="sup">m</text:span></text:span>, <text:span text:style-name="Emphasis">m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a<text:span text:style-name="sup">m</text:span>b<text:span text:style-name="sup">n</text:span>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b<text:span text:style-name="sup">m</text:span></text:span>, <text:span text:style-name="Emphasis">m</text:span> ≤ <text:span text:style-name="Emphasis">k</text:span>,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b<text:span text:style-name="sup">m</text:span>c<text:span text:style-name="sup">n</text:span>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c<text:span text:style-name="sup">m</text:span></text:span>, <text:span text:style-name="Emphasis">m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c<text:span text:style-name="sup">m</text:span>d<text:span text:style-name="sup">n</text:span>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_Last"> <text:span text:style-name="Emphasis">vwx</text:span> = <text:span text:style-name="Emphasis">d<text:span text:style-name="sup">m</text:span></text:span>, <text:span text:style-name="Emphasis">m</text:span> ≤ <text:span text:style-name="Emphasis">k</text:span>,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</text:list>
      <text:p text:style-name="Text_20_body">Ukázali jsme, že nelze najít takové rozdělení, které by splňovalo podmínky pumping lemmatu pro bezkontextový jazyk, což je spor, a jazyk tedy není bezkontextový.</text:p>
      <text:h text:style-name="Heading_20_3" text:outline-level="3"><text:bookmark-start text:name="__RefHeading___l2_5"/><text:bookmark-start text:name="l2"/>L2<text:bookmark-end text:name="__RefHeading___l2_5"/><text:bookmark-end text:name="l2"/></text:h>
      <text:p text:style-name="Text_20_body"><text:span text:style-name="Emphasis">G</text:span> = ({<text:span text:style-name="Emphasis">A</text:span>, <text:span text:style-name="Emphasis">S</text:span>, <text:span text:style-name="Emphasis">T</text:span>}, {<text:span text:style-name="Emphasis">a</text:span>, <text:span text:style-name="Emphasis">b</text:span>, <text:span text:style-name="Emphasis">c</text:span>, <text:span text:style-name="Emphasis">d</text:span>}, <text:span text:style-name="Emphasis">P</text:span>, <text:span text:style-name="Emphasis">A</text:span>)</text:p>
      <text:list text:style-name="List_20_1" text:continue-numbering="false">
        <text:list-item>
          <text:p text:style-name="List_20_1_Content_First"> <text:span text:style-name="Emphasis">A</text:span> → <text:span text:style-name="Emphasis">ST</text:span></text:p>
        </text:list-item>
        <text:list-item>
          <text:p text:style-name="List_20_1_Content"> <text:span text:style-name="Emphasis">S</text:span> → <text:span text:style-name="Emphasis">aSb</text:span> | <text:span text:style-name="Emphasis">ε</text:span></text:p>
        </text:list-item>
        <text:list-item>
          <text:p text:style-name="List_20_1_Content_Last"> <text:span text:style-name="Emphasis">T</text:span> → <text:span text:style-name="Emphasis">cTd</text:span> | <text:span text:style-name="Emphasis">ε</text:span></text:p>
        </text:list-item>
      </text:list>
      <text:p text:style-name="Text_20_body">K jazyku <text:span text:style-name="Emphasis">L</text:span><text:span text:style-name="sub">2</text:span> lze sestavit bezkontextovou gramatiku, tudíž je bezkontextový.</text:p>
      <text:h text:style-name="Heading_20_2" text:outline-level="2"><text:bookmark-start text:name="__RefHeading___priklad_3_6"/><text:bookmark-start text:name="priklad_3"/>Příklad 3<text:bookmark-end text:name="__RefHeading___priklad_3_6"/><text:bookmark-end text:name="priklad_3"/></text:h>
      <text:p text:style-name="Text_20_body"><text:span text:style-name="Strong_20_Emphasis">Mějme jazyky <text:span text:style-name="Emphasis">L</text:span><text:span text:style-name="sub">3</text:span> ∈ ℒ<text:span text:style-name="sub">3</text:span> a <text:span text:style-name="Emphasis">L</text:span><text:span text:style-name="sub">2</text:span> ∈ ℒ<text:span text:style-name="sub">2</text:span>. Dokažte, že problém <text:span text:style-name="Emphasis">L</text:span><text:span text:style-name="sub">2</text:span> ⊆<text:span text:style-name="sup">?</text:span> <text:span text:style-name="Emphasis">L</text:span><text:span text:style-name="sub">3</text:span> je (eventuelně není) rozhodnutelný? K důkazu použijte uzávěrové vlastnosti bezkontextový a regulárních jazyků.</text:span></text:p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priklad_4_7"/><text:bookmark-start text:name="priklad_4"/>Příklad 4<text:bookmark-end text:name="__RefHeading___priklad_4_7"/><text:bookmark-end text:name="priklad_4"/></text:h>
      <text:p text:style-name="Text_20_body"><text:span text:style-name="Strong_20_Emphasis">Uvažujte jazyk <text:span text:style-name="Emphasis">L</text:span><text:span text:style-name="sub">4</text:span>, který je generován gramatikou<text:line-break/><text:span text:style-name="Emphasis">G</text:span><text:span text:style-name="sub">4</text:span> = ({<text:span text:style-name="Emphasis">E</text:span>, <text:span text:style-name="Emphasis">T</text:span>, <text:span text:style-name="Emphasis">F</text:span>}, {<text:span text:style-name="Emphasis">(</text:span>, <text:span text:style-name="Emphasis">)</text:span>, <text:span text:style-name="Emphasis">true</text:span>, <text:span text:style-name="Emphasis">or</text:span>, <text:span text:style-name="Emphasis">and</text:span>, <text:span text:style-name="Emphasis">not</text:span>}, <text:span text:style-name="Emphasis">P</text:span>, <text:span text:style-name="Emphasis">E</text:span>), kde</text:span></text:p>
      <text:p text:style-name="Text_20_body"><text:span text:style-name="Strong_20_Emphasis"><text:span text:style-name="Emphasis">P</text:span>:</text:span></text:p>
      <text:list text:style-name="List_20_1" text:continue-numbering="false">
        <text:list-item>
          <text:p text:style-name="List_20_1_Content_First"> <text:span text:style-name="Strong_20_Emphasis"><text:span text:style-name="Emphasis">E</text:span> → <text:span text:style-name="Emphasis">E or T</text:span> | <text:span text:style-name="Emphasis">T</text:span></text:span></text:p>
        </text:list-item>
        <text:list-item>
          <text:p text:style-name="List_20_1_Content"> <text:span text:style-name="Strong_20_Emphasis"><text:span text:style-name="Emphasis">T</text:span> → <text:span text:style-name="Emphasis">T and F</text:span> | <text:span text:style-name="Emphasis">F</text:span></text:span></text:p>
        </text:list-item>
        <text:list-item>
          <text:p text:style-name="List_20_1_Content_Last"> <text:span text:style-name="Strong_20_Emphasis"><text:span text:style-name="Emphasis">F</text:span> → <text:span text:style-name="Emphasis">(E)</text:span> | <text:span text:style-name="Emphasis">not(E)</text:span> | <text:span text:style-name="Emphasis">true</text:span></text:span></text:p>
        </text:list-item>
      </text:list>
      <text:p text:style-name="Text_20_body"><text:span text:style-name="Strong_20_Emphasis">Sestrojte <text:span text:style-name="Emphasis">deterministický</text:span> zásobníkový automat přijímající jazyk <text:span text:style-name="Emphasis">L</text:span><text:span text:style-name="sub">4</text:span> a demonstrujte jeho funkci na přijetí řetězce <text:span text:style-name="Emphasis">(true or not(true)) and true</text:span>.</text:span></text:p>
      <text:p text:style-name="Text_20_body"><draw:frame draw:style-name="mediacenter" draw:name="Deterministický zásobníkový automat přijímající jazyk L4 Legend" text:anchor-type="paragraph" draw:z-index="0" svg:width="" svg:rel-width="100%"><draw:text-box><text:p text:style-name="legendcenter"><draw:frame draw:style-name="mediacenter" draw:name="Deterministický zásobníkový automat přijímající jazyk L4" text:anchor-type="paragraph" draw:z-index="1" svg:width="" svg:rel-width="100%" svg:height="0cm"><draw:image xlink:href="/var/www/wiki/data/media/tin/ukoly/2011/pda.png" xlink:type="simple" xlink:show="embed" xlink:actuate="onLoad"/></draw:frame>Deterministický zásobníkový automat přijímající jazyk L4</text:p></draw:text-box></draw:frame><text:note text:id="ftn1" text:note-class="footnote"><text:note-citation text:label="2)">2)</text:note-citation><text:note-body><text:p text:style-name="Text_20_body">U přechodu ve trvaru <text:span text:style-name="Emphasis">a</text:span>, <text:span text:style-name="Emphasis">b</text:span> / <text:span text:style-name="Emphasis">xyz</text:span> považuji <text:span text:style-name="Emphasis">z</text:span> za nový vrchol zásobníku.</text:p></text:note-body></text:note></text:p>
      <text:list text:style-name="Numbering_20_1" text:continue-numbering="false">
        <text:list-item>
          <text:p text:style-name="Numbering_20_1_Content_First"> <text:span text:style-name="Emphasis">δ</text:span>(<text:span text:style-name="Emphasis">S</text:span>, <text:span text:style-name="Emphasis">(</text:span>, <text:span text:style-name="Emphasis">#</text:span>)</text:p>
        </text:list-item>
        <text:list-item>
          <text:p text:style-name="Numbering_20_1_Content"> <text:span text:style-name="Emphasis">δ</text:span>(<text:span text:style-name="Emphasis">S</text:span>, <text:span text:style-name="Emphasis">true</text:span>, <text:span text:style-name="Emphasis">]</text:span>)</text:p>
        </text:list-item>
        <text:list-item>
          <text:p text:style-name="Numbering_20_1_Content"> <text:span text:style-name="Emphasis">δ</text:span>(<text:span text:style-name="Emphasis">Z</text:span>, <text:span text:style-name="Emphasis">or</text:span>, <text:span text:style-name="Emphasis">]</text:span>)</text:p>
        </text:list-item>
        <text:list-item>
          <text:p text:style-name="Numbering_20_1_Content"> <text:span text:style-name="Emphasis">δ</text:span>(<text:span text:style-name="Emphasis">S</text:span>, <text:span text:style-name="Emphasis">not</text:span>, <text:span text:style-name="Emphasis">]</text:span>)</text:p>
        </text:list-item>
        <text:list-item>
          <text:p text:style-name="Numbering_20_1_Content"> <text:span text:style-name="Emphasis">δ</text:span>(<text:span text:style-name="Emphasis">N</text:span>, <text:span text:style-name="Emphasis">(</text:span>, <text:span text:style-name="Emphasis">(</text:span>)</text:p>
        </text:list-item>
        <text:list-item>
          <text:p text:style-name="Numbering_20_1_Content"> <text:span text:style-name="Emphasis">δ</text:span>(<text:span text:style-name="Emphasis">S</text:span>, <text:span text:style-name="Emphasis">true</text:span>, <text:span text:style-name="Emphasis">)</text:span>)</text:p>
        </text:list-item>
        <text:list-item>
          <text:p text:style-name="Numbering_20_1_Content"> <text:span text:style-name="Emphasis">δ</text:span>(<text:span text:style-name="Emphasis">Z</text:span>, <text:span text:style-name="Emphasis">)</text:span>, <text:span text:style-name="Emphasis">)</text:span>)</text:p>
        </text:list-item>
        <text:list-item>
          <text:p text:style-name="Numbering_20_1_Content"> <text:span text:style-name="Emphasis">δ</text:span>(<text:span text:style-name="Emphasis">Z</text:span>, <text:span text:style-name="Emphasis">)</text:span>, <text:span text:style-name="Emphasis">]</text:span>)</text:p>
        </text:list-item>
        <text:list-item>
          <text:p text:style-name="Numbering_20_1_Content"> <text:span text:style-name="Emphasis">δ</text:span>(<text:span text:style-name="Emphasis">F</text:span>, <text:span text:style-name="Emphasis">and</text:span>, <text:span text:style-name="Emphasis">#</text:span>)</text:p>
        </text:list-item>
        <text:list-item>
          <text:p text:style-name="Numbering_20_1_Content_Last"> <text:span text:style-name="Emphasis">δ</text:span>(<text:span text:style-name="Emphasis">S</text:span>, <text:span text:style-name="Emphasis">true</text:span>, <text:span text:style-name="Emphasis">#</text:span>)</text:p>
        </text:list-item>
      </text:list>
      <text:h text:style-name="Heading_20_2" text:outline-level="2"><text:bookmark-start text:name="__RefHeading___priklad_5_8"/><text:bookmark-start text:name="priklad_5"/>Příklad 5<text:bookmark-end text:name="__RefHeading___priklad_5_8"/><text:bookmark-end text:name="priklad_5"/></text:h>
      <text:p text:style-name="Text_20_body"><text:span text:style-name="Strong_20_Emphasis">Mějme gramatiku <text:span text:style-name="Emphasis">G</text:span>₅ = ({<text:span text:style-name="Emphasis">S</text:span>, <text:span text:style-name="Emphasis">A</text:span>, <text:span text:style-name="Emphasis">B</text:span>, <text:span text:style-name="Emphasis">C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, kde</text:span></text:p>
      <text:p text:style-name="Text_20_body"><text:span text:style-name="Strong_20_Emphasis"><text:span text:style-name="Emphasis">P</text:span>:</text:span></text:p>
      <text:list text:style-name="List_20_1" text:continue-numbering="false">
        <text:list-item>
          <text:p text:style-name="List_20_1_Content_First"> <text:span text:style-name="Strong_20_Emphasis"><text:span text:style-name="Emphasis">S</text:span> → <text:span text:style-name="Emphasis">aACa</text:span></text:span></text:p>
        </text:list-item>
        <text:list-item>
          <text:p text:style-name="List_20_1_Content"> <text:span text:style-name="Strong_20_Emphasis"><text:span text:style-name="Emphasis">A</text:span> → <text:span text:style-name="Emphasis">B</text:span> | <text:span text:style-name="Emphasis">a</text:span></text:span></text:p>
        </text:list-item>
        <text:list-item>
          <text:p text:style-name="List_20_1_Content"> <text:span text:style-name="Strong_20_Emphasis"><text:span text:style-name="Emphasis">B</text:span> → <text:span text:style-name="Emphasis">C</text:span> | <text:span text:style-name="Emphasis">c</text:span></text:span></text:p>
        </text:list-item>
        <text:list-item>
          <text:p text:style-name="List_20_1_Content_Last"> <text:span text:style-name="Strong_20_Emphasis"><text:span text:style-name="Emphasis">C</text:span> → <text:span text:style-name="Emphasis">Cc</text:span> | <text:span text:style-name="Emphasis">bC</text:span> | ε</text:span></text:p>
        </text:list-item>
      </text:list>
      <text:p text:style-name="Text_20_body"><text:span text:style-name="Strong_20_Emphasis">Převeďte gramatiku <text:span text:style-name="Emphasis">G</text:span><text:span text:style-name="sub">5</text:span> <text:span text:style-name="Emphasis">algoritmicky</text:span> do Chomského normální formy.</text:span></text:p>
      <text:p text:style-name="Text_20_body">Bez ε přechodů:</text:p>
      <text:list text:style-name="List_20_1" text:continue-numbering="false">
        <text:list-item>
          <text:p text:style-name="List_20_1_Content_First"> <text:span text:style-name="Emphasis">N<text:span text:style-name="sub">ε</text:span></text:span>⁰ = ∅</text:p>
        </text:list-item>
        <text:list-item>
          <text:p text:style-name="List_20_1_Content"> <text:span text:style-name="Emphasis">N<text:span text:style-name="sub">ε</text:span></text:span>¹ = {<text:span text:style-name="Emphasis">C</text:span>}</text:p>
        </text:list-item>
        <text:list-item>
          <text:p text:style-name="List_20_1_Content"> <text:span text:style-name="Emphasis">N<text:span text:style-name="sub">ε</text:span></text:span>² = {<text:span text:style-name="Emphasis">C</text:span>, <text:span text:style-name="Emphasis">B</text:span>}</text:p>
        </text:list-item>
        <text:list-item>
          <text:p text:style-name="List_20_1_Content"> <text:span text:style-name="Emphasis">N<text:span text:style-name="sub">ε</text:span></text:span>³ = {<text:span text:style-name="Emphasis">C</text:span>, <text:span text:style-name="Emphasis">B</text:span>, <text:span text:style-name="Emphasis">A</text:span>}</text:p>
        </text:list-item>
        <text:list-item>
          <text:p text:style-name="List_20_1_Content_Last"> <text:span text:style-name="Emphasis">N<text:span text:style-name="sub">ε</text:span></text:span>⁴ = {<text:span text:style-name="Emphasis">C</text:span>, <text:span text:style-name="Emphasis">B</text:span>, <text:span text:style-name="Emphasis">A</text:span>} = <text:span text:style-name="Emphasis">N<text:span text:style-name="sub">ε</text:span></text:span>³ = <text:span text:style-name="Emphasis">N<text:span text:style-name="sub">ε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B</text:span> | <text:span text:style-name="Emphasis">a</text:span></text:p>
        </text:list-item>
        <text:list-item>
          <text:p text:style-name="List_20_1_Content"> <text:span text:style-name="Emphasis">B</text:span> → <text:span text:style-name="Emphasis">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Bez jednoduchých pravidel:</text:p>
      <text:list text:style-name="List_20_1" text:continue-numbering="false">
        <text:list-item>
          <text:p text:style-name="List_20_1_Content_First"> <text:span text:style-name="Emphasis">N<text:span text:style-name="sub">S</text:span></text:span>⁰ = {<text:span text:style-name="Emphasis">S</text:span>}</text:p>
        </text:list-item>
        <text:list-item>
          <text:p text:style-name="List_20_1_Content_Last"> <text:span text:style-name="Emphasis">N<text:span text:style-name="sub">S</text:span></text:span>¹ = {<text:span text:style-name="Emphasis">S</text:span>} = <text:span text:style-name="Emphasis">N<text:span text:style-name="sub">S</text:span></text:span>⁰ = <text:span text:style-name="Emphasis">N<text:span text:style-name="sub">S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A</text:span></text:span>⁰ = {<text:span text:style-name="Emphasis">A</text:span>}</text:p>
        </text:list-item>
        <text:list-item>
          <text:p text:style-name="List_20_1_Content"> <text:span text:style-name="Emphasis">N<text:span text:style-name="sub">A</text:span></text:span>¹ = {<text:span text:style-name="Emphasis">A</text:span>, <text:span text:style-name="Emphasis">B</text:span>}</text:p>
        </text:list-item>
        <text:list-item>
          <text:p text:style-name="List_20_1_Content"> <text:span text:style-name="Emphasis">N<text:span text:style-name="sub">A</text:span></text:span>² = {<text:span text:style-name="Emphasis">A</text:span>, <text:span text:style-name="Emphasis">B</text:span>, <text:span text:style-name="Emphasis">C</text:span>}</text:p>
        </text:list-item>
        <text:list-item>
          <text:p text:style-name="List_20_1_Content_Last"> <text:span text:style-name="Emphasis">N<text:span text:style-name="sub">A</text:span></text:span>³ = {<text:span text:style-name="Emphasis">A</text:span>, <text:span text:style-name="Emphasis">B</text:span>, <text:span text:style-name="Emphasis">C</text:span>} = <text:span text:style-name="Emphasis">N<text:span text:style-name="sub">A</text:span></text:span>² = <text:span text:style-name="Emphasis">N<text:span text:style-name="sub">A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B</text:span></text:span>⁰ = {<text:span text:style-name="Emphasis">B</text:span>}</text:p>
        </text:list-item>
        <text:list-item>
          <text:p text:style-name="List_20_1_Content"> <text:span text:style-name="Emphasis">N<text:span text:style-name="sub">B</text:span></text:span>¹ = {<text:span text:style-name="Emphasis">B</text:span>, <text:span text:style-name="Emphasis">C</text:span>}</text:p>
        </text:list-item>
        <text:list-item>
          <text:p text:style-name="List_20_1_Content_Last"> <text:span text:style-name="Emphasis">N<text:span text:style-name="sub">B</text:span></text:span>² = {<text:span text:style-name="Emphasis">B</text:span>, <text:span text:style-name="Emphasis">C</text:span>} = <text:span text:style-name="Emphasis">N<text:span text:style-name="sub">B</text:span></text:span>¹ = <text:span text:style-name="Emphasis">N<text:span text:style-name="sub">B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C</text:span></text:span>⁰ = {<text:span text:style-name="Emphasis">C</text:span>}</text:p>
        </text:list-item>
        <text:list-item>
          <text:p text:style-name="List_20_1_Content_Last"> <text:span text:style-name="Emphasis">N<text:span text:style-name="sub">C</text:span></text:span>¹ = {<text:span text:style-name="Emphasis">C</text:span>} = <text:span text:style-name="Emphasis">N<text:span text:style-name="sub">C</text:span></text:span>⁰ = <text:span text:style-name="Emphasis">N<text:span text:style-name="sub">C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"> <text:span text:style-name="Emphasis">B</text:span> → <text:span text:style-name="Emphasis">Cc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Vlastní gramatika (odstranění zbytečných a nedostupných symbolů):</text:p>
      <text:list text:style-name="List_20_1" text:continue-numbering="false">
        <text:list-item>
          <text:p text:style-name="List_20_1_Content_First"> <text:span text:style-name="Emphasis">V</text:span>₀ = {<text:span text:style-name="Emphasis">S</text:span>}</text:p>
        </text:list-item>
        <text:list-item>
          <text:p text:style-name="List_20_1_Content"> <text:span text:style-name="Emphasis">V</text:span>₁ = {<text:span text:style-name="Emphasis">S</text:span>, <text:span text:style-name="Emphasis">a</text:span>, <text:span text:style-name="Emphasis">A</text:span>, <text:span text:style-name="Emphasis">C</text:span>}</text:p>
        </text:list-item>
        <text:list-item>
          <text:p text:style-name="List_20_1_Content"> <text:span text:style-name="Emphasis">V</text:span>₂ = {<text:span text:style-name="Emphasis">S</text:span>, <text:span text:style-name="Emphasis">a</text:span>, <text:span text:style-name="Emphasis">A</text:span>, <text:span text:style-name="Emphasis">C</text:span>, <text:span text:style-name="Emphasis">c</text:span>, <text:span text:style-name="Emphasis">b</text:span>}</text:p>
        </text:list-item>
        <text:list-item>
          <text:p text:style-name="List_20_1_Content_Last"> <text:span text:style-name="Emphasis">V</text:span>₃ = {<text:span text:style-name="Emphasis">S</text:span>, <text:span text:style-name="Emphasis">a</text:span>, <text:span text:style-name="Emphasis">A</text:span>, <text:span text:style-name="Emphasis">C</text:span>, <text:span text:style-name="Emphasis">c</text:span>, <text:span text:style-name="Emphasis">b</text:span>} = <text:span text:style-name="Emphasis">V</text:span>₂ = <text:span text:style-name="Emphasis">V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Chomského normální forma:</text:p>
      <text:p text:style-name="Text_20_body"><text:span text:style-name="Emphasis">G</text:span> = ({<text:span text:style-name="Emphasis">S</text:span>, &lt;<text:span text:style-name="Emphasis">ACa</text:span>&gt;, &lt;<text:span text:style-name="Emphasis">Aa</text:span>&gt;, &lt;<text:span text:style-name="Emphasis">Ca</text:span>&gt;, <text:span text:style-name="Emphasis">A</text:span>, <text:span text:style-name="Emphasis">C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′&lt;<text:span text:style-name="Emphasis">ACa</text:span>&gt; | <text:span text:style-name="Emphasis">a</text:span>′&lt;<text:span text:style-name="Emphasis">Aa</text:span>&gt; | <text:span text:style-name="Emphasis">a</text:span>′&lt;<text:span text:style-name="Emphasis">Ca</text:span>&gt; | <text:span text:style-name="Emphasis">a</text:span>′<text:span text:style-name="Emphasis">a</text:span>′</text:p>
        </text:list-item>
        <text:list-item>
          <text:p text:style-name="List_20_1_Content"> &lt;<text:span text:style-name="Emphasis">ACa</text:span>&gt; → <text:span text:style-name="Emphasis">A</text:span>&lt;<text:span text:style-name="Emphasis">Ca</text:span>&gt;</text:p>
        </text:list-item>
        <text:list-item>
          <text:p text:style-name="List_20_1_Content"> &lt;<text:span text:style-name="Emphasis">Aa</text:span>&gt; → <text:span text:style-name="Emphasis">Aa</text:span>′</text:p>
        </text:list-item>
        <text:list-item>
          <text:p text:style-name="List_20_1_Content"> &lt;<text:span text:style-name="Emphasis">Ca</text:span>&gt; → <text:span text:style-name="Emphasis">Ca</text:span>′</text:p>
        </text:list-item>
        <text:list-item>
          <text:p text:style-name="List_20_1_Content"> <text:span text:style-name="Emphasis">A</text:span> → <text:span text:style-name="Emphasis">Cc</text:span>' | <text:span text:style-name="Emphasis">a</text:span> | <text:span text:style-name="Emphasis">b</text:span> | <text:span text:style-name="Emphasis">b</text:span>′<text:span text:style-name="Emphasis">C</text:span> | <text:span text:style-name="Emphasis">c</text:span></text:p>
        </text:list-item>
        <text:list-item>
          <text:p text:style-name="List_20_1_Content"> <text:span text:style-name="Emphasis">C</text:span> → <text:span text:style-name="Emphasis">Cc</text:span>' | <text:span text:style-name="Emphasis">b</text:span> | <text:span text:style-name="Emphasis">b</text:span>′<text:span text:style-name="Emphasis">C</text:span> | <text:span text:style-name="Emphasis">c</text:span></text:p>
        </text:list-item>
        <text:list-item>
          <text:p text:style-name="List_20_1_Content"> <text:span text:style-name="Emphasis">a</text:span>′ → <text:span text:style-name="Emphasis">a</text:span></text:p>
        </text:list-item>
        <text:list-item>
          <text:p text:style-name="List_20_1_Content"> <text:span text:style-name="Emphasis">b</text:span>′ → <text:span text:style-name="Emphasis">b</text:span></text:p>
        </text:list-item>
        <text:list-item>
          <text:p text:style-name="List_20_1_Content_Last"> <text:span text:style-name="Emphasis">c</text:span>′ → <text:span text:style-name="Emphasis">c</text:span></text:p>
        </text:list-item>
      </text:list>
      <text:p text:style-name="Text_20_body"><text:span text:style-name="Strong_20_Emphasis">Převeďte gramatiku <text:span text:style-name="Emphasis">G</text:span><text:span text:style-name="sub">5</text:span> <text:span text:style-name="Emphasis">algoritmicky</text:span> do Greibachové normální formy.</text:span></text:p>
      <text:p text:style-name="Text_20_body">Vlastní gramatika:</text:p>
      <text:list text:style-name="List_20_1" text:continue-numbering="false">
        <text:list-item>
          <text:p text:style-name="LastListParagraph_List_20_1_Content_First"> Viz převod do Chomského normální formy</text:p>
        </text:list-item>
      </text:list>
      <text:p text:style-name="Text_20_body">Odstranění levé rekurze (<text:span text:style-name="Emphasis">S</text:span> &lt; <text:span text:style-name="Emphasis">A</text:span> &lt; <text:span text:style-name="Emphasis">C</text:span>):</text:p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"> <text:span text:style-name="Emphasis">C</text:span> → <text:span text:style-name="Emphasis">b</text:span> | <text:span text:style-name="Emphasis">bC</text:span> | <text:span text:style-name="Emphasis">bC</text:span>′ | <text:span text:style-name="Emphasis">bCC</text:span>′ | <text:span text:style-name="Emphasis">c</text:span> | <text:span text:style-name="Emphasis">cC</text:span>′</text:p>
        </text:list-item>
        <text:list-item>
          <text:p text:style-name="List_20_1_Content_Last"> <text:span text:style-name="Emphasis">C</text:span>′ → <text:span text:style-name="Emphasis">c</text:span> | <text:span text:style-name="Emphasis">cC</text:span>′</text:p>
        </text:list-item>
      </text:list>
      <text:p text:style-name="Text_20_body">Greibachové normální forma:</text:p>
      <text:p text:style-name="Text_20_body"><text:span text:style-name="Emphasis">G</text:span> = ({<text:span text:style-name="Emphasis">S</text:span>, <text:span text:style-name="Emphasis">A</text:span>, <text:span text:style-name="Emphasis">C</text:span>, <text:span text:style-name="Emphasis">C</text:span>′, <text:span text:style-name="Emphasis">a</text:span>′, <text:span text:style-name="Emphasis">c</text:span>′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ACa</text:span>′ | <text:span text:style-name="Emphasis">aAa</text:span>′ | <text:span text:style-name="Emphasis">aCa</text:span>′ | <text:span text:style-name="Emphasis">aa</text:span>′</text:p>
        </text:list-item>
        <text:list-item>
          <text:p text:style-name="List_20_1_Content"> <text:span text:style-name="Emphasis">A</text:span> → <text:span text:style-name="Emphasis">a</text:span> | <text:span text:style-name="Emphasis">b</text:span> | <text:span text:style-name="Emphasis">bC</text:span> | <text:span text:style-name="Emphasis">bC</text:span>′<text:span text:style-name="Emphasis">c</text:span>′ | <text:span text:style-name="Emphasis">bCC</text:span>′<text:span text:style-name="Emphasis">c</text:span>′ | <text:span text:style-name="Emphasis">bCc</text:span>′ | <text:span text:style-name="Emphasis">bc</text:span>′ | <text:span text:style-name="Emphasis">c</text:span> | <text:span text:style-name="Emphasis">cC</text:span>′<text:span text:style-name="Emphasis">c</text:span>′ | <text:span text:style-name="Emphasis">cc</text:span>′</text:p>
        </text:list-item>
        <text:list-item>
          <text:p text:style-name="List_20_1_Content"> <text:span text:style-name="Emphasis">C</text:span> → <text:span text:style-name="Emphasis">b</text:span> | <text:span text:style-name="Emphasis">bC</text:span> | <text:span text:style-name="Emphasis">bC</text:span>′ | <text:span text:style-name="Emphasis">bCC</text:span>′ | <text:span text:style-name="Emphasis">c</text:span> | <text:span text:style-name="Emphasis">cC</text:span>′</text:p>
        </text:list-item>
        <text:list-item>
          <text:p text:style-name="List_20_1_Content"> <text:span text:style-name="Emphasis">C</text:span>′ → <text:span text:style-name="Emphasis">c</text:span> | <text:span text:style-name="Emphasis">cC</text:span>′</text:p>
        </text:list-item>
        <text:list-item>
          <text:p text:style-name="List_20_1_Content"> <text:span text:style-name="Emphasis">a</text:span>′ → <text:span text:style-name="Emphasis">a</text:span></text:p>
        </text:list-item>
        <text:list-item>
          <text:p text:style-name="List_20_1_Content_Last"> <text:span text:style-name="Emphasis">c</text:span>′ → <text:span text:style-name="Emphasis">c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7:00</meta:creation-date>
    <dc:creator>Generated</dc:creator>
    <dc:date>2026-08-23T12::07:00</dc:date>
    <dc:language>en-US</dc:language>
    <meta:editing-cycles>1</meta:editing-cycles>
    <meta:editing-duration>PT0S</meta:editing-duration>
    <dc:title>tin:ukoly:2011:2</dc:title>
  </office:meta>
</office:document-meta>
</file>