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layground:playground"/><text:bookmark-start text:name="__RefHeading___playground_1"/><text:bookmark-start text:name="playground"/>PlayGround<text:bookmark-end text:name="__RefHeading___playground_1"/><text:bookmark-end text:name="playground"/></text:h>
      <text:p text:style-name="Text_20_body"><text:a xlink:type="simple" xlink:href="http://www.gopas.cz" text:style-name="Internet_20_link" text:visited-style-name="Visited_20_Internet_20_Link">http://www.gopas.cz</text:a></text:p>
      <text:list text:style-name="List_20_1" text:continue-numbering="false">
        <text:list-item>
          <text:p text:style-name="List_20_1_Content_First"> <text:a xlink:type="simple" xlink:href="annie://verify/39199B36F475D2B6466978A79BA17D64E07C91FE98D2F4C9E13AFF10F8619521" text:style-name="Internet_20_link" text:visited-style-name="Visited_20_Internet_20_Link">annie://</text:a></text:p>
        </text:list-item>
        <text:list-item>
          <text:p text:style-name="List_20_1_Content"> <text:a xlink:type="simple" xlink:href="http://www.anniebabymonitor.com/verify_email/?code=39199B36F475D2B6466978A79BA17D64E07C91FE98D2F4C9E13AFF10F8619521" text:style-name="Internet_20_link" text:visited-style-name="Visited_20_Internet_20_Link">http://</text:a></text:p>
        </text:list-item>
        <text:list-item>
          <text:p text:style-name="List_20_1_Content_Last"> <text:a xlink:type="simple" xlink:href="annie://invitation/433233690" text:style-name="Internet_20_link" text:visited-style-name="Visited_20_Internet_20_Link">Invitation</text:a></text:p>
        </text:list-item>
      </text:list>
      <text:p text:style-name="Text_20_body"><text:a xlink:type="simple" xlink:href="intent://app.vimeo.com/videos/646393987?_branch_referrer=H4sIAAAAAAAAA03LWwrCMBBA0dU0n63Yhw8Igoh+6RbKJJmatGkSkmm1u/cBgn+XC0cThbQvCuFkbqmAYsCltWbGtg99c5qWusTmqv3khmhutlf3dNQX0a3UIVtXCjFY44Y2AGkOIeSzGdHn0o/Z+jwbhT69o6maclfuthv2NmAfsKT2RznFCZnU4Bxa/uUsYsdHL4zFBwomvSN80t8huKesPmb1iYuPi/9HWhNYh0BTRK4gaeEhqhf0f43q6AAAAA==&amp;link_click_id=993836299630689622#Intent;scheme=vimeo;package=com.vimeo.android.videoapp;S.browser_fallback_url=https://play.google.com/store/apps/details?id=com.vimeo.android.videoapp&amp;referrer=link_click_id%3D993836299630689622;S.market_referrer=link_click_id=993836299630689622&amp;$deeplink_path=app.vimeo.com/videos/646393987&amp;$always_deeplink=true&amp;channel=vimeo&amp;ref=mobileweb&amp;context=mobileweb&amp;tags=banner&amp;tags=clip&amp;feature=dashboard;S.branch_data={&amp;#34;+url&amp;#34;:&amp;#34;https://bnc.lt/a/key_live_jpj6Duy53e6MhounkriNljdgsBhGbf0d?%24deeplink_path=app.vimeo.com%2Fvideos%2F646393987&amp;%24always_deeplink=true&amp;channel=vimeo&amp;ref=mobileweb&amp;context=mobileweb&amp;tags%5B%5D=banner&amp;tags%5B%5D=clip&amp;feature=dashboard&amp;#34;,&amp;#34;~tags&amp;#34;:[&amp;#34;banner&amp;#34;,&amp;#34;banner&amp;#34;,&amp;#34;clip&amp;#34;],&amp;#34;ref&amp;#34;:&amp;#34;mobileweb&amp;#34;,&amp;#34;$deeplink_path&amp;#34;:&amp;#34;app.vimeo.com/videos/646393987&amp;#34;,&amp;#34;~creation_source&amp;#34;:6,&amp;#34;context&amp;#34;:&amp;#34;mobileweb&amp;#34;,&amp;#34;~id&amp;#34;:&amp;#34;0&amp;#34;,&amp;#34;~channel&amp;#34;:&amp;#34;vimeo&amp;#34;,&amp;#34;$always_deeplink&amp;#34;:&amp;#34;true&amp;#34;,&amp;#34;~feature&amp;#34;:&amp;#34;dashboard&amp;#34;,&amp;#34;+domain&amp;#34;:&amp;#34;bnc.lt&amp;#34;,&amp;#34;+click_timestamp&amp;#34;:1638190533,&amp;#34;+clicked_branch_link&amp;#34;:true,&amp;#34;+match_guaranteed&amp;#34;:true,&amp;#34;+is_first_session&amp;#34;:false};B.branch_intent=true;end" text:style-name="Internet_20_link" text:visited-style-name="Visited_20_Internet_20_Link">intent</text:a></text:p>
      <text:p text:style-name="Text_20_body"><text:a xlink:type="simple" xlink:href="intent://npostart.nl/nos-journaal/NOSJournaal#Intent;package=nl.uitzendinggemist;S.browser_fallback_url=https://play.google.com/store/apps/details?id=nl.uitzendinggemist;end" text:style-name="Internet_20_link" text:visited-style-name="Visited_20_Internet_20_Link">NPO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4T01::10:37</meta:creation-date>
    <dc:creator>Generated</dc:creator>
    <dc:date>2026-08-24T01::10:37</dc:date>
    <dc:language>en-US</dc:language>
    <meta:editing-cycles>1</meta:editing-cycles>
    <meta:editing-duration>PT0S</meta:editing-duration>
    <dc:title>playground:playground</dc:title>
  </office:meta>
</office:document-meta>
</file>