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2ed9665a5962e4cd6c2584381bebcf.png"/>
  <manifest:file-entry manifest:media-type="image/png" manifest:full-path="Pictures/431abadd21e75bc7a3d3199afb42c0eb.png"/>
  <manifest:file-entry manifest:media-type="image/png" manifest:full-path="Pictures/a9a0d3bf117641a9ac4024b5d73f17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wissms"/><text:bookmark-start text:name="__RefHeading___vysledky_z_wisu_smskou_1"/><text:bookmark-start text:name="vysledky_z_wisu_smskou"/>Výsledky z WISu SMSkou<text:bookmark-end text:name="__RefHeading___vysledky_z_wisu_smskou_1"/><text:bookmark-end text:name="vysledky_z_wisu_smskou"/></text:h>
      <text:h text:style-name="Heading_20_2" text:outline-level="2"><text:bookmark-start text:name="__RefHeading___pozadavky_2"/><text:bookmark-start text:name="pozadavky"/>Požadavky<text:bookmark-end text:name="__RefHeading___pozadavky_2"/><text:bookmark-end text:name="pozadavky"/></text:h>
      <text:list text:style-name="List_20_1" text:continue-numbering="false">
        <text:list-item>
          <text:p text:style-name="List_20_1_Content_First">Přístup do <text:a xlink:type="simple" xlink:href="https://wis.fit.vutbr.cz/FIT/st/study-v.php" text:style-name="Internet_20_link" text:visited-style-name="Visited_20_Internet_20_Link">WIS</text:a>u</text:p>
        </text:list-item>
        <text:list-item>
          <text:p text:style-name="List_20_1_Content">Přístup na <text:a xlink:type="simple" xlink:href="https://email.fit.vutbr.cz" text:style-name="Internet_20_link" text:visited-style-name="Visited_20_Internet_20_Link">webmail</text:a> nebo pomocí <text:a xlink:type="simple" xlink:href="http://man.cx/ssh" text:style-name="Internet_20_link" text:visited-style-name="Visited_20_Internet_20_Link">ssh</text:a> na merlina/evu</text:p>
        </text:list-item>
        <text:list-item>
          <text:p text:style-name="List_20_1_Content_Last">Emailová adresa na váš mobilní telefon (t-zones, …)</text:p>
        </text:list-item>
      </text:list>
      <text:h text:style-name="Heading_20_2" text:outline-level="2"><text:bookmark-start text:name="__RefHeading___t-mobile_3"/><text:bookmark-start text:name="t-mobile"/>T-Mobile<text:bookmark-end text:name="__RefHeading___t-mobile_3"/><text:bookmark-end text:name="t-mobile"/></text:h>
      <text:list text:style-name="Numbering_20_1" text:continue-numbering="false">
        <text:list-item>
          <text:p text:style-name="Numbering_20_1_Content_First">Ve WISu zatrhněte <text:span text:style-name="Source_20_Text">Zasílat informaci o změně bodů emailem</text:span> a klikněte na <text:span text:style-name="Source_20_Text">Nastavit</text:span>.<draw:frame draw:style-name="mediacenter" draw:name="Zasílat informaci o změně bodů emailem Legend" text:anchor-type="paragraph" draw:z-index="0" svg:width="11.059583333333cm"><draw:text-box><text:p text:style-name="legendcenter"><draw:frame draw:style-name="mediacenter" draw:name="Zasílat informaci o změně bodů emailem" text:anchor-type="paragraph" draw:z-index="0" svg:width="11.059583333333cm" svg:height="14.684375cm"><draw:image xlink:href="Pictures/102ed9665a5962e4cd6c2584381bebcf.png" xlink:type="simple" xlink:show="embed" xlink:actuate="onLoad"/></draw:frame>Zasílat informaci o změně bodů emailem</text:p></draw:text-box></draw:frame></text:p>
        </text:list-item>
        <text:list-item>
          <text:p text:style-name="Numbering_20_1_Content">Zde máte 2 možnosti: naklikat si to, nebo si to napsat.</text:p>
          <text:list text:style-name="Numbering_20_1">
            <text:list-item>
              <text:p text:style-name="Numbering_20_1_Content">Přihlašte se do webmailu, nahoře klikněte na <text:span text:style-name="Source_20_Text">Filtry</text:span> a poté na <text:span text:style-name="Source_20_Text">Nové pravidlo</text:span>. Nastavte jej podle obrázku. (Samozřejmě můžete změnit název filtru a adresu pro přesměrování.)<draw:frame draw:style-name="mediacenter" draw:name="Nové pravidlo Legend" text:anchor-type="paragraph" draw:z-index="0" svg:width="24.341666666667cm" style:rel-width="100%"><draw:text-box><text:p text:style-name="legendcenter"><draw:frame draw:style-name="mediacenter" draw:name="Nové pravidlo" text:anchor-type="paragraph" draw:z-index="1" svg:width="24.341666666667cm" style:rel-width="100%" svg:height="5.5827083333333cm" style:rel-height="scale"><draw:image xlink:href="Pictures/431abadd21e75bc7a3d3199afb42c0eb.png" xlink:type="simple" xlink:show="embed" xlink:actuate="onLoad"/></draw:frame>Nové pravidlo</text:p></draw:text-box></draw:frame><text:span text:style-name="Strong_20_Emphasis">Nezapomeňte na podtržítko v IS_FIT!</text:span> Klienti ho nezobrazují, ale ve zdrojáku mailu je.</text:p>
            </text:list-item>
            <text:list-item>
              <text:p text:style-name="Numbering_20_1_Content">Přihlašte se pomocí ssh na evu nebo merlina, a v nich vytvořte/editujte soubor <text:span text:style-name="Source_20_Text"><text:a xlink:type="simple" xlink:href="http://man.cx/procmailrc" text:style-name="Internet_20_link" text:visited-style-name="Visited_20_Internet_20_Link">.procmailrc</text:a></text:span> ve vašem domovském adresáři. V něm vytvořte následující pravidlo:</text:p>
            </text:list-item>
          </text:list>
        </text:list-item>
      </text:list>
      <table:table table:style-name="Table1_Indentation_Level2">
        <table:table-column table:style-name="odt_auto_style_table_column_1_1"/>
        <table:table-row>
          <table:table-cell office:value-type="string" table:style-name="tablecell">
            <text:p text:style-name="Preformatted_20_Text">:0 cD<text:s text:c="20"/>#c necha v inboxu, D rozlisuje velka pismena<text:line-break/>* ^Subject:.*[IS_FIT]<text:s text:c="4"/>#Filtr predmetu<text:line-break/>* !^FROM_MAILER<text:s text:c="10"/>#Naka nutna bezpecnostni vec (snad proti zacykleni)<text:line-break/>! …@t-email.cz<text:s text:c="11"/>#Preposlani</text:p>
          </table:table-cell>
        </table:table-row>
      </table:table>
      <text:list text:style-name="Numbering_20_1" text:continue-numbering="true">
        <text:list-item>
          <text:list text:style-name="Numbering_20_1" text:continue-numbering="true">
            <text:list-item/>
          </text:list>
        </text:list-item>
        <text:list-item>
          <text:p text:style-name="Numbering_20_1_Content_First">Přihlašte se do t-zones a v menu nahoře vyberte <text:span text:style-name="Source_20_Text">Email a více</text:span>, poté v menu nalevo <text:span text:style-name="Source_20_Text">Nastavení</text:span> → <text:span text:style-name="Source_20_Text">Filtry</text:span> a zvolte Nový filtr. Který nastavte podle obrázku. Poté udělejte jesšetě jednou ten samý filtr, jen v posledním kroku místo <text:span text:style-name="Source_20_Text">pošli jako SMS na SIM kartu telefonu</text:span> zvolte <text:span text:style-name="Source_20_Text">přesuň do složky</text:span> → <text:span text:style-name="Source_20_Text">Odpadkový koš</text:span> (nebo <text:span text:style-name="Source_20_Text">smaž</text:span>, ale co kdyby se to někdy hodilo?). V menu vlevo si pak v <text:span text:style-name="Source_20_Text">Další nastavení</text:span> nastavte za jak dlouho se mají zprávy z koše mazat.<draw:frame draw:style-name="mediacenter" draw:name="t-zones Legend" text:anchor-type="paragraph" draw:z-index="0" svg:width="25.161875cm" style:rel-width="100%"><draw:text-box><text:p text:style-name="legendcenter"><draw:frame draw:style-name="mediacenter" draw:name="t-zones" text:anchor-type="paragraph" draw:z-index="2" svg:width="25.161875cm" style:rel-width="100%" svg:height="19.235208333333cm" style:rel-height="scale"><draw:image xlink:href="Pictures/a9a0d3bf117641a9ac4024b5d73f1720.png" xlink:type="simple" xlink:show="embed" xlink:actuate="onLoad"/></draw:frame>t-zones</text:p></draw:text-box></draw:frame></text:p>
        </text:list-item>
        <text:list-item>
          <text:p text:style-name="Numbering_20_1_Content_Last">Teď si zkuste poslat nějaký mail který bude odpovídat pravidlu ve webmailu (je nejstriktnější) a uvidíte jestli to funguje. Doručení občas nějakou dobu trvá (až 15 minut), ale je spolehlivé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ezapomínejte se odhlašovat!</text:p>
          </table:table-cell>
        </table:table-row>
      </table:table>
      <text:h text:style-name="Heading_20_2" text:outline-level="2"><text:bookmark-start text:name="__RefHeading___o2_4"/><text:bookmark-start text:name="o2"/>O2<text:bookmark-end text:name="__RefHeading___o2_4"/><text:bookmark-end text:name="o2"/></text:h>
      <text:p text:style-name="Text_20_body">Postup je téměř totožný s T-Mobilem, ovšem ve 2. kroku nastavte adresu pro přeposlání na <text:span text:style-name="Source_20_Text">00420xxxxxxxxx@sms.cz.o2.com</text:span> a 3. krok úplně přeskočte.</text:p>
      <text:h text:style-name="Heading_20_3" text:outline-level="3"><text:bookmark-start text:name="__RefHeading___jak_obes_at_limit_60-ti_znaku_5"/><text:bookmark-start text:name="jak_obes_at_limit_60-ti_znaku"/>Jak obes*at limit 60-ti znaku<text:bookmark-end text:name="__RefHeading___jak_obes_at_limit_60-ti_znaku_5"/><text:bookmark-end text:name="jak_obes_at_limit_60-ti_znaku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ED_RUN="sed -e '/^[A-Z0-9]*\/[0-9]*[LZ]:/s_ __g' -e 's_^\([A-Z0-9]*\)/[0-9]*[LZ]:_\1:_'"<text:line-break/>MAIL_ADDRESS="xlogin00@stud.fit.vutbr.cz"<text:line-break/>SMS_ADDRESS="0042…@sms.cz.o2.com"<text:line-break/> <text:line-break/>:0 cD<text:line-break/>* ^Subject: .*IS_FIT<text:line-break/>* !^Subject:.*Re:<text:line-break/>* !^FROM_DAEMON<text:line-break/>* !^FROM_MAILER<text:line-break/>{<text:line-break/><text:s text:c="4"/>:0 fhw<text:line-break/><text:s text:c="4"/>| formail -I "From: xlogin00@stud.fit.vutbr.cz" -I "To: 00420…@sms.cz.o2.com"<text:line-break/><text:s text:c="4"/>:0 hb<text:line-break/><text:s text:c="4"/>| sed -e '/^[A-Z0-9]*\/[0-9]*[LZ]:/s_ __g' -e 's_^\([A-Z0-9]*\)/[0-9]*[LZ]:_\1:_' | /usr/sbin/sendmail -oi -t<text:line-break/>}</text:p>
          </table:table-cell>
        </table:table-row>
      </table:table>
      <text:p text:style-name="Text_20_body">Vymyslel Nert</text:p>
      <text:h text:style-name="Heading_20_2" text:outline-level="2"><text:bookmark-start text:name="__RefHeading___vodafone_6"/><text:bookmark-start text:name="vodafone"/>Vodafone<text:bookmark-end text:name="__RefHeading___vodafone_6"/><text:bookmark-end text:name="vodafone"/></text:h>
      <text:p text:style-name="Text_20_body">Ve Vodafoní samoobsluze si vytvořte mail a na něj to posílejte (podobně jako T-Mobile).</text:p>
      <text:h text:style-name="Heading_20_3" text:outline-level="3"><text:bookmark-start text:name="__RefHeading___nastaveni_samoobsluhy_7"/><text:bookmark-start text:name="nastaveni_samoobsluhy"/>Nastavení samoobsluhy<text:bookmark-end text:name="__RefHeading___nastaveni_samoobsluhy_7"/><text:bookmark-end text:name="nastaveni_samoobsluhy"/></text:h>
      <text:p text:style-name="Text_20_body"><text:a xlink:type="simple" xlink:href="http://www.vodafone.cz" text:style-name="Internet_20_link" text:visited-style-name="Visited_20_Internet_20_Link">http://www.vodafone.cz</text:a> – tam se v pravo logneš v takovým fialovým rámečku (můj vodafone). Tam pak v menu: moje služby → aktivace a nastavení služeb → Datové služby a tam už „SMS email“ (by <text:a xlink:type="simple" xlink:href="http://www.stud.fit.vutbr.cz/~xmrack00" text:style-name="Internet_20_link" text:visited-style-name="Visited_20_Internet_20_Link">Verenae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14:42</meta:creation-date>
    <dc:creator>Generated</dc:creator>
    <dc:date>2026-08-23T12::14:42</dc:date>
    <dc:language>en-US</dc:language>
    <meta:editing-cycles>1</meta:editing-cycles>
    <meta:editing-duration>PT0S</meta:editing-duration>
    <dc:title>pitel:projekty:wissms</dc:title>
  </office:meta>
</office:document-meta>
</file>