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e2a4d2b1c7fa92c1d9120e5419f4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virtualbox"/><text:bookmark-start text:name="__RefHeading___virtualbox_cs_1"/><text:bookmark-start text:name="virtualbox_cs"/>VirtualBox_cs<text:bookmark-end text:name="__RefHeading___virtualbox_cs_1"/><text:bookmark-end text:name="virtualbox_cs"/></text:h>
      <text:p text:style-name="Text_20_body"><draw:frame draw:style-name="mediaright" draw:name=" Hlavní okno VirtualBoxu Legend" text:anchor-type="paragraph" draw:z-index="0" svg:width="18.785416666667cm" style:rel-width="100%"><draw:text-box><text:p text:style-name="legendcenter"><draw:frame draw:style-name="mediaright" draw:name=" Hlavní okno VirtualBoxu" text:anchor-type="paragraph" draw:z-index="0" svg:width="18.785416666667cm" style:rel-width="100%" svg:height="13.943541666667cm" style:rel-height="scale"><draw:image xlink:href="Pictures/e7e2a4d2b1c7fa92c1d9120e5419f400.png" xlink:type="simple" xlink:show="embed" xlink:actuate="onLoad"/></draw:frame> Hlavní okno VirtualBoxu</text:p></draw:text-box></draw:frame>
Dokončený překlad <text:a xlink:type="simple" xlink:href="http://www.virtualbox.org/" text:style-name="Internet_20_link" text:visited-style-name="Visited_20_Internet_20_Link">VirtualBox</text:a>u. Testeři, <text:a xlink:type="simple" xlink:href="mailto:pitel@nomi.cz" text:style-name="Internet_20_link" text:visited-style-name="Visited_20_Internet_20_Link">hlaste se</text:a>!</text:p>
      <text:list text:style-name="List_20_1" text:continue-numbering="false">
        <text:list-item>
          <text:p text:style-name="LastListParagraph_List_20_1_Content_First"><text:span text:style-name="Strong_20_Emphasis"><text:a xlink:type="simple" xlink:href="http://www.virtualbox.org/attachment/ticket/234/VirtualBox_cs.zip?format=raw" text:style-name="Internet_20_link" text:visited-style-name="Visited_20_Internet_20_Link">Download</text:a></text:span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kalabovi.org/pitel:projekty:qt_cs.qm.gz" text:style-name="Internet_20_link" text:visited-style-name="Visited_20_Internet_20_Link">qt_cs.qm.g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29</meta:creation-date>
    <dc:creator>Generated</dc:creator>
    <dc:date>2026-08-23T11::15:29</dc:date>
    <dc:language>en-US</dc:language>
    <meta:editing-cycles>1</meta:editing-cycles>
    <meta:editing-duration>PT0S</meta:editing-duration>
    <dc:title>pitel:projekty:virtualbox</dc:title>
  </office:meta>
</office:document-meta>
</file>