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e235123dd7cba4788bfa2b129fa2a86.svg"/>
  <manifest:file-entry manifest:media-type="image/png" manifest:full-path="Pictures/b65b65b880c6b8a7c4431119ca9af3e3.png"/>
  <manifest:file-entry manifest:media-type="image/png" manifest:full-path="Pictures/3c4720263b0dea2f95c90ef5922c807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rojekty:ircfit"/><text:bookmark-start text:name="__RefHeading___jak_se_dostat_na_irc_kanal_fit_1"/><text:bookmark-start text:name="jak_se_dostat_na_irc_kanal_fit"/>Jak se dostat na IRC kanál #fit<text:bookmark-end text:name="__RefHeading___jak_se_dostat_na_irc_kanal_fit_1"/><text:bookmark-end text:name="jak_se_dostat_na_irc_kanal_fit"/></text:h>
      <text:p text:style-name="Text_20_body">Potřebujete něco rychle vyřešit, a různá fóra vám nestačí? IRC je ideální řešení.</text:p>
      <text:h text:style-name="Heading_20_2" text:outline-level="2"><text:bookmark-start text:name="__RefHeading___historie_irc_2"/><text:bookmark-start text:name="historie_irc"/>Historie IRC<text:bookmark-end text:name="__RefHeading___historie_irc_2"/><text:bookmark-end text:name="historie_irc"/></text:h>
      <text:p text:style-name="Text_20_body">Co já bych sem psal? Přečtěte si to ne <text:a xlink:type="simple" xlink:href="https://en.wikipedia.org/wiki/Internet Relay Chat" text:style-name="Internet_20_link" text:visited-style-name="Visited_20_Internet_20_Link">Wikipedii</text:a> <draw:frame draw:style-name="media" draw:name="0" text:anchor-type="as-char" draw:z-index="0" svg:width="" svg:rel-width="100%" svg:height="0cm"><draw:image xlink:href="Pictures/5e235123dd7cba4788bfa2b129fa2a86.svg" xlink:type="simple" xlink:show="embed" xlink:actuate="onLoad"/></draw:frame>.</text:p>
      <text:h text:style-name="Heading_20_2" text:outline-level="2"><text:bookmark-start text:name="__RefHeading___howto_3"/><text:bookmark-start text:name="howto"/>HOWTO<text:bookmark-end text:name="__RefHeading___howto_3"/><text:bookmark-end text:name="howto"/></text:h>
      <text:list text:style-name="Numbering_20_1" text:continue-numbering="false">
        <text:list-item>
          <text:p text:style-name="Numbering_20_1_Content_First">Sežeňte si nějakého klienta. Existuje jich spousta. Tento návod je psán pro multiplatformní <text:a xlink:type="simple" xlink:href="http://www.xchat.org" text:style-name="Internet_20_link" text:visited-style-name="Visited_20_Internet_20_Link">XChat</text:a>, pro simulátor operačního systému (Windows) je známý <text:a xlink:type="simple" xlink:href="http://www.mirc.com" text:style-name="Internet_20_link" text:visited-style-name="Visited_20_Internet_20_Link">mIRC</text:a>, zkušení linuxáci mohou sáhnout po terminálové <text:a xlink:type="simple" xlink:href="http://www.irssi.org" text:style-name="Internet_20_link" text:visited-style-name="Visited_20_Internet_20_Link">irssi</text:a>.</text:p>
        </text:list-item>
        <text:list-item>
          <text:p text:style-name="Numbering_20_1_Content">Nainstalujte tedy Vámi zvoleného klienta a spusťte jej.</text:p>
        </text:list-item>
        <text:list-item>
          <text:p text:style-name="Numbering_20_1_Content">Najděte v něm něco, jako <text:span text:style-name="Source_20_Text">Seznam sítí</text:span> (v XChatu <text:span text:style-name="Source_20_Text">Ctrl</text:span> + <text:span text:style-name="Source_20_Text">S</text:span>)</text:p>
        </text:list-item>
        <text:list-item>
          <text:p text:style-name="Numbering_20_1_Content">Tady vyplňte vaši přezdívku (v několika variantách – pokud bude obsazena 1., použije se 2., a pak 3.), jméno, login, a podobné informace. Přezdívka smí obsahovat pouze ASCII znaky, a místo interpunkce raději použijte _ (např. <text:span text:style-name="Source_20_Text">Tepero_sombrero</text:span>). Nakonec dole odtrhněte volby pro zobrazování tohoto okna při každém startu, je to otravné.<draw:frame draw:style-name="mediacenter" draw:name="Xchat: Seznam sítí Legend" text:anchor-type="paragraph" draw:z-index="0" svg:width="9.8954166666667cm" style:rel-width="100%"><draw:text-box><text:p text:style-name="legendcenter"><draw:frame draw:style-name="mediacenter" draw:name="Xchat: Seznam sítí" text:anchor-type="paragraph" draw:z-index="1" svg:width="9.8954166666667cm" style:rel-width="100%" svg:height="13.361458333333cm" style:rel-height="scale"><draw:image xlink:href="Pictures/b65b65b880c6b8a7c4431119ca9af3e3.png" xlink:type="simple" xlink:show="embed" xlink:actuate="onLoad"/></draw:frame>Xchat: Seznam sítí</text:p></draw:text-box></draw:frame></text:p>
        </text:list-item>
        <text:list-item>
          <text:p text:style-name="Numbering_20_1_Content">Nyní vytvoříme novou síť. Najít k tomu vhodné tlačítko zvládne i cvičená opice. Síť pojmenujte <text:span text:style-name="Source_20_Text">IRCnet</text:span> (není důležité jak ji pojmenujete, ale prostě se tak jmenuje).</text:p>
        </text:list-item>
        <text:list-item>
          <text:p text:style-name="Numbering_20_1_Content">Editujte Vámi vytvořenou síť. Zde je nejdůležitější seznam serverů, vložte tedy některý (nebo nejlépe všechny) níže uvedené servery do seznamu.</text:p>
          <text:list text:style-name="List_20_1">
            <text:list-item>
              <text:p text:style-name="List_20_1_Content"><text:span text:style-name="Source_20_Text">irc.upc.cz</text:span></text:p>
            </text:list-item>
            <text:list-item>
              <text:p text:style-name="List_20_1_Content"><text:span text:style-name="Source_20_Text">irc.gts.cz</text:span></text:p>
            </text:list-item>
            <text:list-item>
              <text:p text:style-name="List_20_1_Content"><text:span text:style-name="Source_20_Text">irc.felk.cvut.cz</text:span></text:p>
            </text:list-item>
            <text:list-item>
              <text:p text:style-name="List_20_1_Content"><text:span text:style-name="Source_20_Text">irc.fei.tuke.sk</text:span></text:p>
            </text:list-item>
            <text:list-item>
              <text:p text:style-name="List_20_1_Content"><text:span text:style-name="Source_20_Text">nextra.irc.sk</text:span></text:p>
            </text:list-item>
          </text:list>
        </text:list-item>
        <text:list-item>
          <text:p text:style-name="Numbering_20_1_Content">Následující zatrhávátka nastavte podle obrázku, do políčka <text:span text:style-name="Source_20_Text">Připojit se ke kanálům</text:span> napište <text:span text:style-name="Source_20_Text">#fit</text:span> a jako <text:span text:style-name="Source_20_Text">Znakovou sadu</text:span> nastavte <text:span text:style-name="Source_20_Text">UTF-8</text:span><draw:frame draw:style-name="mediacenter" draw:name="Xchat: Upravit IRCnet Legend" text:anchor-type="paragraph" draw:z-index="0" svg:width="9.6308333333333cm" style:rel-width="100%"><draw:text-box><text:p text:style-name="legendcenter"><draw:frame draw:style-name="mediacenter" draw:name="Xchat: Upravit IRCnet" text:anchor-type="paragraph" draw:z-index="2" svg:width="9.6308333333333cm" style:rel-width="100%" svg:height="14.710833333333cm" style:rel-height="scale"><draw:image xlink:href="Pictures/3c4720263b0dea2f95c90ef5922c807b.png" xlink:type="simple" xlink:show="embed" xlink:actuate="onLoad"/></draw:frame>Xchat: Upravit IRCnet</text:p></draw:text-box></draw:frame></text:p>
        </text:list-item>
        <text:list-item>
          <text:p text:style-name="Numbering_20_1_Content_Last">Zavřít, a Připojit! Chvíli počkejte, a už byste měli být v kanále <text:span text:style-name="Source_20_Text">#fit</text:span> kde bude zajisté probíhat živá diskuze o zajímavém tématu <draw:frame draw:style-name="media" draw:name="3" text:anchor-type="as-char" draw:z-index="3" svg:width="" svg:rel-width="100%" svg:height="0cm"><draw:image xlink:href="Pictures/5e235123dd7cba4788bfa2b129fa2a86.svg" xlink:type="simple" xlink:show="embed" xlink:actuate="onLoad"/></draw:frame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23::39:55</meta:creation-date>
    <dc:creator>Generated</dc:creator>
    <dc:date>2026-08-24T23::39:55</dc:date>
    <dc:language>en-US</dc:language>
    <meta:editing-cycles>1</meta:editing-cycles>
    <meta:editing-duration>PT0S</meta:editing-duration>
    <dc:title>pitel:projekty:ircfit</dc:title>
  </office:meta>
</office:document-meta>
</file>