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62da7a0d9fc0af3a3698d9b85e4cf2.png"/>
  <manifest:file-entry manifest:media-type="image/png" manifest:full-path="Pictures/c4c356c497dada17f732751dc1031e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dvbgui"/><text:bookmark-start text:name="__RefHeading___dvbgui_1"/><text:bookmark-start text:name="dvbgui"/>DVBGUI<text:bookmark-end text:name="__RefHeading___dvbgui_1"/><text:bookmark-end text:name="dvbgui"/></text:h>
      <text:p text:style-name="Text_20_body">Jednoduché GUI pro digitální televizi.</text:p>
      <text:h text:style-name="Heading_20_2" text:outline-level="2"><text:bookmark-start text:name="__RefHeading___NoTitle_2"/><text:bookmark-start text:name="section"/>2.0<text:bookmark-end text:name="__RefHeading___NoTitle_2"/><text:bookmark-end text:name="section"/></text:h>
      <text:p text:style-name="Text_20_body"><draw:frame draw:style-name="mediaright" draw:name="DVBGUI 2.0 Legend" text:anchor-type="paragraph" draw:z-index="0" svg:width="8.255cm" style:rel-width="100%"><draw:text-box><text:p text:style-name="legendcenter"><draw:frame draw:style-name="mediaright" draw:name="DVBGUI 2.0" text:anchor-type="paragraph" draw:z-index="0" svg:width="8.255cm" style:rel-width="100%" svg:height="9.1545833333333cm" style:rel-height="scale"><draw:image xlink:href="Pictures/3d62da7a0d9fc0af3a3698d9b85e4cf2.png" xlink:type="simple" xlink:show="embed" xlink:actuate="onLoad"/></draw:frame>DVBGUI 2.0</text:p></draw:text-box></draw:frame></text:p>
      <text:h text:style-name="Heading_20_3" text:outline-level="3"><text:bookmark-start text:name="__RefHeading___pozadavky_3"/><text:bookmark-start text:name="pozadavky"/>Požadavky<text:bookmark-end text:name="__RefHeading___pozadavky_3"/><text:bookmark-end text:name="pozadavky"/></text:h>
      <text:list text:style-name="List_20_1" text:continue-numbering="false">
        <text:list-item>
          <text:p text:style-name="List_20_1_Content_First">Bash</text:p>
        </text:list-item>
        <text:list-item>
          <text:p text:style-name="List_20_1_Content">MPlayer</text:p>
        </text:list-item>
        <text:list-item>
          <text:p text:style-name="List_20_1_Content"><text:a xlink:type="simple" xlink:href="http://linux.pte.hu/~pipas/gtkdialog/" text:style-name="Internet_20_link" text:visited-style-name="Visited_20_Internet_20_Link">Gtkdialog</text:a></text:p>
        </text:list-item>
        <text:list-item>
          <text:p text:style-name="List_20_1_Content_Last">GTK+ (zenity)</text:p>
        </text:list-item>
      </text:list>
      <text:h text:style-name="Heading_20_3" text:outline-level="3"><text:bookmark-start text:name="__RefHeading___zdrojovy_kod_4"/><text:bookmark-start text:name="zdrojovy_kod"/>Zdrojový kód<text:bookmark-end text:name="__RefHeading___zdrojovy_kod_4"/><text:bookmark-end text:name="zdrojovy_ko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 /bin/bash</text:span><text:line-break/> <text:line-break/><text:span text:style-name="highlight_re2">PARAMETRY</text:span>=<text:span text:style-name="highlight_st_h">'-profile DVB'</text:span><text:line-break/> <text:line-break/><text:span text:style-name="highlight_kw1">if</text:span> <text:span text:style-name="highlight_br0">[</text:span><text:span text:style-name="highlight_br0">[</text:span> <text:span text:style-name="highlight_sy0">!</text:span> <text:span text:style-name="highlight_re5">-e</text:span> <text:span text:style-name="highlight_sy0">/</text:span>dev<text:span text:style-name="highlight_sy0">/</text:span>dvb <text:span text:style-name="highlight_br0">]</text:span><text:span text:style-name="highlight_br0">]</text:span>; <text:span text:style-name="highlight_kw1">then</text:span><text:line-break/> zenity <text:span text:style-name="highlight_re5">--error</text:span> <text:span text:style-name="highlight_re5">--text</text:span> <text:span text:style-name="highlight_st0">"Není připojen tuner!"</text:span><text:line-break/> <text:span text:style-name="highlight_kw3">exit</text:span><text:line-break/><text:span text:style-name="highlight_kw1">fi</text:span><text:line-break/> <text:line-break/><text:span text:style-name="highlight_kw3">export</text:span> <text:span text:style-name="highlight_re2">MAIN_DIALOG</text:span>=<text:span text:style-name="highlight_st0">"<text:span text:style-name="highlight_es1">\<text:line-break/></text:span>&lt;window title=<text:span text:style-name="highlight_es1">\"</text:span>DVBGUI<text:span text:style-name="highlight_es1">\"</text:span> window_position=<text:span text:style-name="highlight_es1">\"</text:span>1<text:span text:style-name="highlight_es1">\"</text:span><text:s text:c="2"/>icon-name=<text:span text:style-name="highlight_es1">\"</text:span>network-wireless<text:span text:style-name="highlight_es1">\"</text:span>&gt;<text:span text:style-name="highlight_es1">\<text:line-break/></text:span> &lt;vbox&gt;<text:span text:style-name="highlight_es1">\<text:line-break/></text:span><text:s text:c="2"/>&lt;list&gt;<text:span text:style-name="highlight_es1">\<text:line-break/></text:span><text:s text:c="3"/>&lt;variable&gt;PROGRAM&lt;/variable&gt;<text:span text:style-name="highlight_es1">\<text:line-break/></text:span><text:s text:c="3"/><text:span text:style-name="highlight_es4">$(cut -d : -f 1 ~/.mplayer/channels.conf | sed -r 's/([[:alnum:]]+)</text:span>/\&lt;item\&gt;\1\&lt;\/item\&gt;/')<text:span text:style-name="highlight_es1">\<text:line-break/></text:span><text:s text:c="2"/>&lt;/list&gt;<text:span text:style-name="highlight_es1">\<text:line-break/></text:span><text:s text:c="2"/>&lt;frame Zvuk&gt;<text:span text:style-name="highlight_es1">\<text:line-break/></text:span><text:s text:c="3"/>&lt;radiobutton label=<text:span text:style-name="highlight_es1">\"</text:span>Stereo<text:span text:style-name="highlight_es1">\"</text:span> active=<text:span text:style-name="highlight_es1">\"</text:span>true<text:span text:style-name="highlight_es1">\"</text:span>&gt;&lt;/radiobutton&gt;<text:span text:style-name="highlight_es1">\<text:line-break/></text:span><text:s text:c="3"/>&lt;radiobutton label=<text:span text:style-name="highlight_es1">\"</text:span>Dabing<text:span text:style-name="highlight_es1">\"</text:span>&gt;<text:span text:style-name="highlight_es1">\<text:line-break/></text:span><text:s text:c="4"/>&lt;variable&gt;DABING&lt;/variable&gt;<text:span text:style-name="highlight_es1">\<text:line-break/></text:span><text:s text:c="3"/>&lt;/radiobutton&gt;<text:span text:style-name="highlight_es1">\<text:line-break/></text:span><text:s text:c="3"/>&lt;radiobutton label=<text:span text:style-name="highlight_es1">\"</text:span>Původní znění<text:span text:style-name="highlight_es1">\"</text:span>&gt;<text:span text:style-name="highlight_es1">\<text:line-break/></text:span><text:s text:c="4"/>&lt;variable&gt;PUVODNIZNENI&lt;/variable&gt;<text:span text:style-name="highlight_es1">\<text:line-break/></text:span><text:s text:c="3"/>&lt;/radiobutton&gt;<text:span text:style-name="highlight_es1">\<text:line-break/></text:span><text:s text:c="2"/>&lt;/frame&gt;<text:span text:style-name="highlight_es1">\<text:line-break/></text:span><text:s text:c="2"/>&lt;hbox&gt;<text:span text:style-name="highlight_es1">\<text:line-break/></text:span><text:s text:c="3"/>&lt;text label=<text:span text:style-name="highlight_es1">\"</text:span>Parametry MPlayeru:<text:span text:style-name="highlight_es1">\"</text:span>&gt;&lt;/text&gt;<text:span text:style-name="highlight_es1">\<text:line-break/></text:span><text:s text:c="3"/>&lt;entry&gt;<text:span text:style-name="highlight_es1">\<text:line-break/></text:span><text:s text:c="4"/>&lt;default&gt;<text:span text:style-name="highlight_es2">$PARAMETRY</text:span>&lt;/default&gt;<text:span text:style-name="highlight_es1">\<text:line-break/></text:span><text:s text:c="4"/>&lt;variable&gt;PARAMETRY&lt;/variable&gt;<text:span text:style-name="highlight_es1">\<text:line-break/></text:span><text:s text:c="3"/>&lt;/entry&gt;<text:span text:style-name="highlight_es1">\<text:line-break/></text:span><text:s text:c="2"/>&lt;/hbox&gt;<text:span text:style-name="highlight_es1">\<text:line-break/></text:span><text:s text:c="2"/>&lt;hbox&gt;<text:span text:style-name="highlight_es1">\<text:line-break/></text:span><text:s text:c="3"/>&lt;checkbox&gt;<text:span text:style-name="highlight_es1">\<text:line-break/></text:span><text:s text:c="4"/>&lt;label&gt;Nahrávat&lt;/label&gt;<text:span text:style-name="highlight_es1">\<text:line-break/></text:span><text:s text:c="4"/>&lt;variable&gt;ZAZNAM&lt;/variable&gt;<text:span text:style-name="highlight_es1">\<text:line-break/></text:span><text:s text:c="4"/>&lt;action&gt;if true enable:SOUBOR&lt;/action&gt;<text:span text:style-name="highlight_es1">\<text:line-break/></text:span><text:s text:c="4"/>&lt;action&gt;if false disable:SOUBOR&lt;/action&gt;<text:span text:style-name="highlight_es1">\<text:line-break/></text:span><text:s text:c="3"/>&lt;/checkbox&gt;<text:span text:style-name="highlight_es1">\<text:line-break/></text:span><text:s text:c="3"/>&lt;entry&gt;<text:span text:style-name="highlight_es1">\<text:line-break/></text:span><text:s text:c="4"/>&lt;default&gt;stream.dump&lt;/default&gt;<text:span text:style-name="highlight_es1">\<text:line-break/></text:span><text:s text:c="4"/>&lt;variable&gt;SOUBOR&lt;/variable&gt;<text:span text:style-name="highlight_es1">\<text:line-break/></text:span><text:s text:c="4"/>&lt;visible&gt;disabled&lt;/visible&gt;<text:span text:style-name="highlight_es1">\<text:line-break/></text:span><text:s text:c="3"/>&lt;/entry&gt;<text:span text:style-name="highlight_es1">\<text:line-break/></text:span><text:s text:c="2"/>&lt;/hbox&gt;<text:span text:style-name="highlight_es1">\<text:line-break/></text:span><text:s text:c="2"/>&lt;hbox&gt;<text:span text:style-name="highlight_es1">\<text:line-break/></text:span><text:s text:c="3"/>&lt;button ok&gt;&lt;/button&gt;<text:span text:style-name="highlight_es1">\<text:line-break/></text:span><text:s text:c="3"/>&lt;button cancel&gt;&lt;/button&gt;<text:span text:style-name="highlight_es1">\<text:line-break/></text:span><text:s text:c="2"/>&lt;/hbox&gt;<text:span text:style-name="highlight_es1">\<text:line-break/></text:span> &lt;/vbox&gt;<text:span text:style-name="highlight_es1">\<text:line-break/></text:span>&lt;/window&gt;<text:span text:style-name="highlight_es1">\<text:line-break/></text:span>"</text:span><text:line-break/> <text:line-break/><text:span text:style-name="highlight_kw1">while</text:span> <text:span text:style-name="highlight_kw3">read</text:span> radek; <text:span text:style-name="highlight_kw1">do</text:span><text:line-break/> <text:span text:style-name="highlight_kw3">eval</text:span> <text:span text:style-name="highlight_st0">"<text:span text:style-name="highlight_es2">$radek</text:span>"</text:span><text:line-break/><text:span text:style-name="highlight_kw1">done</text:span> <text:span text:style-name="highlight_sy0">&lt;&lt;&lt;</text:span> $<text:span text:style-name="highlight_br0">(</text:span>gtkdialog<text:span text:style-name="highlight_br0">)</text:span><text:line-break/> <text:line-break/><text:span text:style-name="highlight_kw1">if</text:span> <text:span text:style-name="highlight_br0">[</text:span><text:span text:style-name="highlight_br0">[</text:span> <text:span text:style-name="highlight_re1">$EXIT</text:span> = <text:span text:style-name="highlight_st0">"OK"</text:span> <text:span text:style-name="highlight_br0">]</text:span><text:span text:style-name="highlight_br0">]</text:span>; <text:span text:style-name="highlight_kw1">then</text:span><text:line-break/> <text:span text:style-name="highlight_kw1">if</text:span> <text:span text:style-name="highlight_br0">[</text:span><text:span text:style-name="highlight_br0">[</text:span> <text:span text:style-name="highlight_re1">$DABING</text:span> = <text:span text:style-name="highlight_st0">"true"</text:span> <text:span text:style-name="highlight_sy0">&amp;&amp;</text:span> <text:span text:style-name="highlight_re1">$PUVODNIZNENI</text:span> = <text:span text:style-name="highlight_st0">"false"</text:span> <text:span text:style-name="highlight_br0">]</text:span><text:span text:style-name="highlight_br0">]</text:span>; <text:span text:style-name="highlight_kw1">then</text:span> <text:span text:style-name="highlight_re2">PARAMETRY</text:span>=<text:span text:style-name="highlight_st0">"<text:span text:style-name="highlight_es2">$PARAMETRY</text:span> -af channels=1:1:0"</text:span>; <text:span text:style-name="highlight_kw1">fi</text:span><text:line-break/> <text:span text:style-name="highlight_kw1">if</text:span> <text:span text:style-name="highlight_br0">[</text:span><text:span text:style-name="highlight_br0">[</text:span> <text:span text:style-name="highlight_re1">$DABING</text:span> = <text:span text:style-name="highlight_st0">"false"</text:span> <text:span text:style-name="highlight_sy0">&amp;&amp;</text:span> <text:span text:style-name="highlight_re1">$PUVODNIZNENI</text:span> = <text:span text:style-name="highlight_st0">"true"</text:span> <text:span text:style-name="highlight_br0">]</text:span><text:span text:style-name="highlight_br0">]</text:span>; <text:span text:style-name="highlight_kw1">then</text:span> <text:span text:style-name="highlight_re2">PARAMETRY</text:span>=<text:span text:style-name="highlight_st0">"<text:span text:style-name="highlight_es2">$PARAMETRY</text:span> -af channels=1:1:1"</text:span>; <text:span text:style-name="highlight_kw1">fi</text:span><text:line-break/> <text:line-break/> <text:span text:style-name="highlight_kw1">if</text:span> <text:span text:style-name="highlight_br0">[</text:span><text:span text:style-name="highlight_br0">[</text:span> <text:span text:style-name="highlight_re1">$ZAZNAM</text:span> = <text:span text:style-name="highlight_st0">"true"</text:span> <text:span text:style-name="highlight_br0">]</text:span><text:span text:style-name="highlight_br0">]</text:span>; <text:span text:style-name="highlight_kw1">then</text:span><text:line-break/><text:s text:c="2"/><text:span text:style-name="highlight_kw1">if</text:span> <text:span text:style-name="highlight_br0">[</text:span><text:span text:style-name="highlight_br0">[</text:span> <text:span text:style-name="highlight_re1">$SOUBOR</text:span> = <text:span text:style-name="highlight_st0">""</text:span> <text:span text:style-name="highlight_br0">]</text:span><text:span text:style-name="highlight_br0">]</text:span>; <text:span text:style-name="highlight_kw1">then</text:span><text:line-break/><text:s text:c="3"/>zenity <text:span text:style-name="highlight_re5">--error</text:span> <text:span text:style-name="highlight_re5">--text</text:span> <text:span text:style-name="highlight_st0">"Musíš zadat jméno souboru do kterého se bude ukládat záznam!"</text:span><text:line-break/><text:s text:c="3"/><text:span text:style-name="highlight_kw3">eval</text:span> <text:span text:style-name="highlight_re4">$0</text:span><text:line-break/><text:s text:c="3"/><text:span text:style-name="highlight_kw3">exit</text:span><text:line-break/><text:s text:c="2"/><text:span text:style-name="highlight_kw1">fi</text:span><text:line-break/><text:s text:c="2"/><text:span text:style-name="highlight_re2">PARAMETRY</text:span>=<text:span text:style-name="highlight_st0">"<text:span text:style-name="highlight_es2">$PARAMETRY</text:span> -dumpstream -dumpfile <text:span text:style-name="highlight_es2">$SOUBOR</text:span>"</text:span><text:line-break/> <text:span text:style-name="highlight_kw1">fi</text:span><text:line-break/> <text:line-break/> <text:span text:style-name="highlight_kw2">mplayer</text:span> <text:span text:style-name="highlight_re1">$PARAMETRY</text:span> dvb:<text:span text:style-name="highlight_sy0">//</text:span><text:span text:style-name="highlight_re1">$PROGRAM</text:span><text:line-break/> <text:span text:style-name="highlight_kw3">eval</text:span> <text:span text:style-name="highlight_re4">$0</text:span><text:line-break/><text:span text:style-name="highlight_kw1">fi</text:span></text:p>
          </table:table-cell>
        </table:table-row>
      </table:table>
      <text:h text:style-name="Heading_20_2" text:outline-level="2"><text:bookmark-start text:name="__RefHeading___NoTitle_5"/><text:bookmark-start text:name="section1"/>1.0<text:bookmark-end text:name="__RefHeading___NoTitle_5"/><text:bookmark-end text:name="section1"/></text:h>
      <text:p text:style-name="Text_20_body"><draw:frame draw:style-name="mediaright" draw:name="Výběr kanálu Legend" text:anchor-type="paragraph" draw:z-index="0" svg:width="8.2020833333333cm" style:rel-width="100%"><draw:text-box><text:p text:style-name="legendcenter"><draw:frame draw:style-name="mediaright" draw:name="Výběr kanálu" text:anchor-type="paragraph" draw:z-index="1" svg:width="8.2020833333333cm" style:rel-width="100%" svg:height="7.4347916666667cm" style:rel-height="scale"><draw:image xlink:href="Pictures/c4c356c497dada17f732751dc1031e11.png" xlink:type="simple" xlink:show="embed" xlink:actuate="onLoad"/></draw:frame>Výběr kanálu</text:p></draw:text-box></draw:frame></text:p>
      <text:h text:style-name="Heading_20_3" text:outline-level="3"><text:bookmark-start text:name="__RefHeading___pozadavky_6"/><text:bookmark-start text:name="pozadavky1"/>Požadavky<text:bookmark-end text:name="__RefHeading___pozadavky_6"/><text:bookmark-end text:name="pozadavky1"/></text:h>
      <text:list text:style-name="List_20_1" text:continue-numbering="false">
        <text:list-item>
          <text:p text:style-name="List_20_1_Content_First">Bash</text:p>
        </text:list-item>
        <text:list-item>
          <text:p text:style-name="List_20_1_Content">MPlayer</text:p>
        </text:list-item>
        <text:list-item>
          <text:p text:style-name="List_20_1_Content_Last">GTK+ (zenity)</text:p>
        </text:list-item>
      </text:list>
      <text:h text:style-name="Heading_20_3" text:outline-level="3"><text:bookmark-start text:name="__RefHeading___zdrojovy_kod_7"/><text:bookmark-start text:name="zdrojovy_kod1"/>Zdrojový kód<text:bookmark-end text:name="__RefHeading___zdrojovy_kod_7"/><text:bookmark-end text:name="zdrojovy_kod1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re2">PARAMS</text:span>=<text:span text:style-name="highlight_st_h">'-profile DVB'</text:span> <text:span text:style-name="highlight_co0">#Parametry pro mplayer, upravujte dle libosti.</text:span><text:line-break/> <text:line-break/><text:span text:style-name="highlight_re2">CHANNELS</text:span>=<text:span text:style-name="highlight_sy0">`</text:span><text:span text:style-name="highlight_kw2">cut</text:span> <text:span text:style-name="highlight_re5">-d</text:span> : <text:span text:style-name="highlight_re5">-f</text:span> <text:span text:style-name="highlight_nu0">1</text:span> ~<text:span text:style-name="highlight_sy0">/</text:span>.mplayer<text:span text:style-name="highlight_sy0">/</text:span>channels.conf <text:span text:style-name="highlight_sy0">|</text:span> <text:span text:style-name="highlight_kw2">sed</text:span> <text:span text:style-name="highlight_st_h">'s/^#.*//'</text:span><text:span text:style-name="highlight_sy0">`</text:span> <text:span text:style-name="highlight_sy0">&amp;&amp;</text:span>\<text:line-break/><text:span text:style-name="highlight_re2">CHANNEL</text:span>=<text:span text:style-name="highlight_sy0">`</text:span>zenity <text:span text:style-name="highlight_re5">--list</text:span> <text:span text:style-name="highlight_re5">--window-icon</text:span>=<text:span text:style-name="highlight_sy0">/</text:span>usr<text:span text:style-name="highlight_sy0">/</text:span>share<text:span text:style-name="highlight_sy0">/</text:span>icons<text:span text:style-name="highlight_sy0">/</text:span>Tango<text:span text:style-name="highlight_sy0">/</text:span>scalable<text:span text:style-name="highlight_sy0">/</text:span>devices<text:span text:style-name="highlight_sy0">/</text:span>network-wireless.svg <text:span text:style-name="highlight_re5">--title</text:span>=<text:span text:style-name="highlight_st_h">'Zvolte kanál'</text:span> <text:span text:style-name="highlight_re5">--column</text:span>=Kanál <text:span text:style-name="highlight_re1">$CHANNELS</text:span><text:span text:style-name="highlight_sy0">`</text:span><text:line-break/><text:span text:style-name="highlight_kw1">if</text:span> <text:span text:style-name="highlight_br0">[</text:span><text:span text:style-name="highlight_br0">[</text:span> <text:span text:style-name="highlight_re1">$CHANNEL</text:span> <text:span text:style-name="highlight_sy0">!</text:span>= <text:span text:style-name="highlight_st0">""</text:span> <text:span text:style-name="highlight_br0">]</text:span><text:span text:style-name="highlight_br0">]</text:span>; <text:span text:style-name="highlight_kw1">then</text:span><text:line-break/><text:s text:c="2"/><text:span text:style-name="highlight_kw2">mplayer</text:span> <text:span text:style-name="highlight_re1">$PARAMS</text:span> dvb:<text:span text:style-name="highlight_sy0">//</text:span><text:span text:style-name="highlight_re1">$CHANNEL</text:span> <text:span text:style-name="highlight_sy0">&amp;&amp;</text:span> <text:span text:style-name="highlight_kw3">eval</text:span> <text:span text:style-name="highlight_re4">$0</text:span><text:line-break/><text:span text:style-name="highlight_kw1">fi</text:span></text:p>
          </table:table-cell>
        </table:table-row>
      </table:table>
      <text:p text:style-name="Text_20_body">Ikona: <draw:a xlink:type="simple" xlink:href="http://tango.freedesktop.org/static/cvs/tango-icon-theme/scalable/devices/network-wireless.svg"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kalabovi.org/bash#dvb-t" text:style-name="Internet_20_link" text:visited-style-name="Visited_20_Internet_20_Link">Leadtek Winfast DTV Dongle HOWTO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3::55:30</meta:creation-date>
    <dc:creator>Generated</dc:creator>
    <dc:date>2026-08-23T03::55:30</dc:date>
    <dc:language>en-US</dc:language>
    <meta:editing-cycles>1</meta:editing-cycles>
    <meta:editing-duration>PT0S</meta:editing-duration>
    <dc:title>pitel:projekty:dvbgui</dc:title>
  </office:meta>
</office:document-meta>
</file>