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zu:uloha2"/><text:bookmark-start text:name="__RefHeading___ukol_2_1"/><text:bookmark-start text:name="ukol_2"/>Úkol 2<text:bookmark-end text:name="__RefHeading___ukol_2_1"/><text:bookmark-end text:name="ukol_2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muz<text:span text:style-name="highlight_br0">(</text:span>iluvatar<text:span text:style-name="highlight_br0">)</text:span><text:span text:style-name="highlight_sy4">.</text:span><text:line-break/>muz<text:span text:style-name="highlight_br0">(</text:span>elros<text:span text:style-name="highlight_br0">)</text:span><text:span text:style-name="highlight_sy4">.</text:span><text:line-break/>muz<text:span text:style-name="highlight_br0">(</text:span>elrond<text:span text:style-name="highlight_br0">)</text:span><text:span text:style-name="highlight_sy4">.</text:span><text:line-break/>muz<text:span text:style-name="highlight_br0">(</text:span>john<text:span text:style-name="highlight_br0">)</text:span><text:span text:style-name="highlight_sy4">.</text:span><text:line-break/>muz<text:span text:style-name="highlight_br0">(</text:span>paul<text:span text:style-name="highlight_br0">)</text:span><text:span text:style-name="highlight_sy4">.</text:span><text:line-break/>muz<text:span text:style-name="highlight_br0">(</text:span>george<text:span text:style-name="highlight_br0">)</text:span><text:span text:style-name="highlight_sy4">.</text:span><text:line-break/>muz<text:span text:style-name="highlight_br0">(</text:span>ringo<text:span text:style-name="highlight_br0">)</text:span><text:span text:style-name="highlight_sy4">.</text:span><text:line-break/> <text:line-break/>zena<text:span text:style-name="highlight_br0">(</text:span>clare<text:span text:style-name="highlight_br0">)</text:span><text:span text:style-name="highlight_sy4">.</text:span><text:line-break/>zena<text:span text:style-name="highlight_br0">(</text:span>lucy<text:span text:style-name="highlight_br0">)</text:span><text:span text:style-name="highlight_sy4">.</text:span><text:line-break/>zena<text:span text:style-name="highlight_br0">(</text:span>mary<text:span text:style-name="highlight_br0">)</text:span><text:span text:style-name="highlight_sy4">.</text:span><text:line-break/>zena<text:span text:style-name="highlight_br0">(</text:span>jane<text:span text:style-name="highlight_br0">)</text:span><text:span text:style-name="highlight_sy4">.</text:span><text:line-break/>zena<text:span text:style-name="highlight_br0">(</text:span>linda<text:span text:style-name="highlight_br0">)</text:span><text:span text:style-name="highlight_sy4">.</text:span><text:line-break/> <text:line-break/>otec<text:span text:style-name="highlight_br0">(</text:span>iluvatar<text:span text:style-name="highlight_sy4">,</text:span>elrond<text:span text:style-name="highlight_br0">)</text:span><text:span text:style-name="highlight_sy4">.</text:span><text:line-break/>otec<text:span text:style-name="highlight_br0">(</text:span>iluvatar<text:span text:style-name="highlight_sy4">,</text:span>elros<text:span text:style-name="highlight_br0">)</text:span><text:span text:style-name="highlight_sy4">.</text:span><text:line-break/>otec<text:span text:style-name="highlight_br0">(</text:span>elros<text:span text:style-name="highlight_sy4">,</text:span>clare<text:span text:style-name="highlight_br0">)</text:span><text:span text:style-name="highlight_sy4">.</text:span><text:line-break/>otec<text:span text:style-name="highlight_br0">(</text:span>elros<text:span text:style-name="highlight_sy4">,</text:span>lucy<text:span text:style-name="highlight_br0">)</text:span><text:span text:style-name="highlight_sy4">.</text:span><text:line-break/>otec<text:span text:style-name="highlight_br0">(</text:span>elrond<text:span text:style-name="highlight_sy4">,</text:span>paul<text:span text:style-name="highlight_br0">)</text:span><text:span text:style-name="highlight_sy4">.</text:span><text:line-break/>otec<text:span text:style-name="highlight_br0">(</text:span>elrond<text:span text:style-name="highlight_sy4">,</text:span>george<text:span text:style-name="highlight_br0">)</text:span><text:span text:style-name="highlight_sy4">.</text:span><text:line-break/>otec<text:span text:style-name="highlight_br0">(</text:span>paul<text:span text:style-name="highlight_sy4">,</text:span>john<text:span text:style-name="highlight_br0">)</text:span><text:span text:style-name="highlight_sy4">.</text:span><text:line-break/>otec<text:span text:style-name="highlight_br0">(</text:span>george<text:span text:style-name="highlight_sy4">,</text:span>mary<text:span text:style-name="highlight_br0">)</text:span><text:span text:style-name="highlight_sy4">.</text:span><text:line-break/>otec<text:span text:style-name="highlight_br0">(</text:span>john<text:span text:style-name="highlight_sy4">,</text:span>ringo<text:span text:style-name="highlight_br0">)</text:span><text:span text:style-name="highlight_sy4">.</text:span><text:line-break/>otec<text:span text:style-name="highlight_br0">(</text:span>john<text:span text:style-name="highlight_sy4">,</text:span>jane<text:span text:style-name="highlight_br0">)</text:span><text:span text:style-name="highlight_sy4">.</text:span><text:line-break/> <text:line-break/>matka<text:span text:style-name="highlight_br0">(</text:span>clare<text:span text:style-name="highlight_sy4">,</text:span>john<text:span text:style-name="highlight_br0">)</text:span><text:span text:style-name="highlight_sy4">.</text:span><text:line-break/>matka<text:span text:style-name="highlight_br0">(</text:span>lucy<text:span text:style-name="highlight_sy4">,</text:span>mary<text:span text:style-name="highlight_br0">)</text:span><text:span text:style-name="highlight_sy4">.</text:span><text:line-break/>matka<text:span text:style-name="highlight_br0">(</text:span>linda<text:span text:style-name="highlight_sy4">,</text:span>ringo<text:span text:style-name="highlight_br0">)</text:span><text:span text:style-name="highlight_sy4">.</text:span><text:line-break/>matka<text:span text:style-name="highlight_br0">(</text:span>mary<text:span text:style-name="highlight_sy4">,</text:span>jane<text:span text:style-name="highlight_br0">)</text:span><text:span text:style-name="highlight_sy4">.</text:span><text:line-break/> <text:line-break/> <text:line-break/>rodic<text:span text:style-name="highlight_br0">(</text:span>X<text:span text:style-name="highlight_sy4">,</text:span>Y<text:span text:style-name="highlight_br0">)</text:span> <text:span text:style-name="highlight_sy1">:-</text:span> otec<text:span text:style-name="highlight_br0">(</text:span>X<text:span text:style-name="highlight_sy4">,</text:span>Y<text:span text:style-name="highlight_br0">)</text:span><text:span text:style-name="highlight_sy4">.</text:span><text:line-break/>rodic<text:span text:style-name="highlight_br0">(</text:span>X<text:span text:style-name="highlight_sy4">,</text:span>Y<text:span text:style-name="highlight_br0">)</text:span> <text:span text:style-name="highlight_sy1">:-</text:span> matka<text:span text:style-name="highlight_br0">(</text:span>X<text:span text:style-name="highlight_sy4">,</text:span>Y<text:span text:style-name="highlight_br0">)</text:span><text:span text:style-name="highlight_sy4">.</text:span><text:line-break/> <text:line-break/>je_matka<text:span text:style-name="highlight_br0">(</text:span>X<text:span text:style-name="highlight_br0">)</text:span> <text:span text:style-name="highlight_sy1">:-</text:span> matka<text:span text:style-name="highlight_br0">(</text:span>X<text:span text:style-name="highlight_sy4">,</text:span>_<text:span text:style-name="highlight_br0">)</text:span><text:span text:style-name="highlight_sy4">.</text:span><text:line-break/> <text:line-break/><text:span text:style-name="highlight_co1">%tyto pravidla doplnte</text:span><text:line-break/>sourozenec<text:span text:style-name="highlight_br0">(</text:span>X<text:span text:style-name="highlight_sy4">,</text:span>Y<text:span text:style-name="highlight_br0">)</text:span> <text:span text:style-name="highlight_sy1">:-</text:span> rodic<text:span text:style-name="highlight_br0">(</text:span>R<text:span text:style-name="highlight_sy4">,</text:span> X<text:span text:style-name="highlight_br0">)</text:span><text:span text:style-name="highlight_sy4">,</text:span> rodic<text:span text:style-name="highlight_br0">(</text:span>R<text:span text:style-name="highlight_sy4">,</text:span> Y<text:span text:style-name="highlight_br0">)</text:span><text:span text:style-name="highlight_sy4">,</text:span> X \<text:span text:style-name="highlight_sy6">==</text:span> Y<text:span text:style-name="highlight_sy4">.</text:span><text:line-break/>teta<text:span text:style-name="highlight_br0">(</text:span>X<text:span text:style-name="highlight_sy4">,</text:span>Y<text:span text:style-name="highlight_br0">)</text:span> <text:span text:style-name="highlight_sy1">:-</text:span> sestra<text:span text:style-name="highlight_br0">(</text:span>X <text:span text:style-name="highlight_sy4">,</text:span> R<text:span text:style-name="highlight_br0">)</text:span><text:span text:style-name="highlight_sy4">,</text:span> rodic<text:span text:style-name="highlight_br0">(</text:span>R<text:span text:style-name="highlight_sy4">,</text:span> Y<text:span text:style-name="highlight_br0">)</text:span><text:span text:style-name="highlight_sy4">.</text:span><text:line-break/>sestra<text:span text:style-name="highlight_br0">(</text:span>X<text:span text:style-name="highlight_sy4">,</text:span>Y<text:span text:style-name="highlight_br0">)</text:span> <text:span text:style-name="highlight_sy1">:-</text:span> zena<text:span text:style-name="highlight_br0">(</text:span>X<text:span text:style-name="highlight_br0">)</text:span><text:span text:style-name="highlight_sy4">,</text:span> sourozenec<text:span text:style-name="highlight_br0">(</text:span>X<text:span text:style-name="highlight_sy4">,</text:span> Y<text:span text:style-name="highlight_br0">)</text:span><text:span text:style-name="highlight_sy4">.</text:span><text:line-break/>deda<text:span text:style-name="highlight_br0">(</text:span>X<text:span text:style-name="highlight_sy4">,</text:span>Y<text:span text:style-name="highlight_br0">)</text:span> <text:span text:style-name="highlight_sy1">:-</text:span> muz<text:span text:style-name="highlight_br0">(</text:span>X<text:span text:style-name="highlight_br0">)</text:span><text:span text:style-name="highlight_sy4">,</text:span> rodic<text:span text:style-name="highlight_br0">(</text:span>R<text:span text:style-name="highlight_sy4">,</text:span> Y<text:span text:style-name="highlight_br0">)</text:span><text:span text:style-name="highlight_sy4">,</text:span> rodic<text:span text:style-name="highlight_br0">(</text:span>X<text:span text:style-name="highlight_sy4">,</text:span> R<text:span text:style-name="highlight_br0">)</text:span><text:span text:style-name="highlight_sy4">.</text:span>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%delka linearniho seznamu</text:span><text:line-break/>delka<text:span text:style-name="highlight_br0">(</text:span><text:span text:style-name="highlight_br0">[</text:span><text:span text:style-name="highlight_br0">]</text:span><text:span text:style-name="highlight_sy4">,</text:span><text:span text:style-name="highlight_nu0">0</text:span><text:span text:style-name="highlight_br0">)</text:span><text:span text:style-name="highlight_sy4">.</text:span><text:line-break/>delka<text:span text:style-name="highlight_br0">(</text:span><text:span text:style-name="highlight_br0">[</text:span>_<text:span text:style-name="highlight_sy5">|</text:span>T<text:span text:style-name="highlight_br0">]</text:span><text:span text:style-name="highlight_sy4">,</text:span>S<text:span text:style-name="highlight_br0">)</text:span> <text:span text:style-name="highlight_sy1">:-</text:span> delka<text:span text:style-name="highlight_br0">(</text:span>T<text:span text:style-name="highlight_sy4">,</text:span>SS<text:span text:style-name="highlight_br0">)</text:span><text:span text:style-name="highlight_sy4">,</text:span> S <text:a xlink:type="simple" xlink:href="http://pauillac.inria.fr/~deransar/prolog/bips.html" text:style-name="Internet_20_link" text:visited-style-name="Visited_20_Internet_20_Link"><text:span text:style-name="highlight_kw1">is</text:span></text:a> SS <text:span text:style-name="highlight_sy3">+</text:span> <text:span text:style-name="highlight_nu0">1</text:span><text:span text:style-name="highlight_sy4">.</text:span><text:line-break/> <text:line-break/><text:span text:style-name="highlight_co1">%je prvek clenem lin. seznamu?</text:span><text:line-break/>jePrvek<text:span text:style-name="highlight_br0">(</text:span><text:span text:style-name="highlight_br0">[</text:span>X<text:span text:style-name="highlight_sy5">|</text:span>_<text:span text:style-name="highlight_br0">]</text:span><text:span text:style-name="highlight_sy4">,</text:span>X<text:span text:style-name="highlight_br0">)</text:span><text:span text:style-name="highlight_sy4">.</text:span><text:line-break/>jePrvek<text:span text:style-name="highlight_br0">(</text:span><text:span text:style-name="highlight_br0">[</text:span>_<text:span text:style-name="highlight_sy5">|</text:span>T<text:span text:style-name="highlight_br0">]</text:span><text:span text:style-name="highlight_sy4">,</text:span>X<text:span text:style-name="highlight_br0">)</text:span> <text:span text:style-name="highlight_sy1">:-</text:span> jePrvek<text:span text:style-name="highlight_br0">(</text:span>T<text:span text:style-name="highlight_sy4">,</text:span>X<text:span text:style-name="highlight_br0">)</text:span><text:span text:style-name="highlight_sy4">.</text:span><text:line-break/> <text:line-break/><text:span text:style-name="highlight_co1">%spojeni dvou linearnich seznamu</text:span><text:line-break/>spoj<text:span text:style-name="highlight_br0">(</text:span><text:span text:style-name="highlight_br0">[</text:span><text:span text:style-name="highlight_br0">]</text:span><text:span text:style-name="highlight_sy4">,</text:span>L<text:span text:style-name="highlight_sy4">,</text:span>L<text:span text:style-name="highlight_br0">)</text:span><text:span text:style-name="highlight_sy4">.</text:span><text:line-break/>spoj<text:span text:style-name="highlight_br0">(</text:span><text:span text:style-name="highlight_br0">[</text:span>H<text:span text:style-name="highlight_sy5">|</text:span>T<text:span text:style-name="highlight_br0">]</text:span><text:span text:style-name="highlight_sy4">,</text:span>L<text:span text:style-name="highlight_sy4">,</text:span><text:span text:style-name="highlight_br0">[</text:span>H<text:span text:style-name="highlight_sy5">|</text:span>TT<text:span text:style-name="highlight_br0">]</text:span><text:span text:style-name="highlight_br0">)</text:span> <text:span text:style-name="highlight_sy1">:-</text:span> spoj<text:span text:style-name="highlight_br0">(</text:span>T<text:span text:style-name="highlight_sy4">,</text:span>L<text:span text:style-name="highlight_sy4">,</text:span>TT<text:span text:style-name="highlight_br0">)</text:span><text:span text:style-name="highlight_sy4">.</text:span><text:line-break/> <text:line-break/> <text:line-break/> <text:line-break/><text:span text:style-name="highlight_co1">%doplnte nasledujici predikaty</text:span><text:line-break/> <text:line-break/><text:span text:style-name="highlight_co1">%doplnte nasledujici predikaty</text:span><text:line-break/> <text:line-break/>max<text:span text:style-name="highlight_br0">(</text:span>A<text:span text:style-name="highlight_sy4">,</text:span> B<text:span text:style-name="highlight_sy4">,</text:span> MAX<text:span text:style-name="highlight_br0">)</text:span> <text:span text:style-name="highlight_sy1">:-</text:span> A<text:span text:style-name="highlight_sy6">&gt;=</text:span>B<text:span text:style-name="highlight_sy4">,</text:span> MAX <text:a xlink:type="simple" xlink:href="http://pauillac.inria.fr/~deransar/prolog/bips.html" text:style-name="Internet_20_link" text:visited-style-name="Visited_20_Internet_20_Link"><text:span text:style-name="highlight_kw1">is</text:span></text:a> A<text:span text:style-name="highlight_sy4">.</text:span><text:line-break/>max<text:span text:style-name="highlight_br0">(</text:span>A<text:span text:style-name="highlight_sy4">,</text:span> B<text:span text:style-name="highlight_sy4">,</text:span> MAX<text:span text:style-name="highlight_br0">)</text:span> <text:span text:style-name="highlight_sy1">:-</text:span> A<text:span text:style-name="highlight_sy6">&lt;</text:span>B<text:span text:style-name="highlight_sy4">,</text:span> MAX <text:a xlink:type="simple" xlink:href="http://pauillac.inria.fr/~deransar/prolog/bips.html" text:style-name="Internet_20_link" text:visited-style-name="Visited_20_Internet_20_Link"><text:span text:style-name="highlight_kw1">is</text:span></text:a> B<text:span text:style-name="highlight_sy4">.</text:span><text:line-break/> <text:line-break/><text:span text:style-name="highlight_co1">%otoceni linearniho seznamu</text:span><text:line-break/><text:span text:style-name="highlight_co1">%otoc(seznam,seznam)</text:span><text:line-break/>otoc<text:span text:style-name="highlight_br0">(</text:span><text:span text:style-name="highlight_br0">[</text:span><text:span text:style-name="highlight_br0">]</text:span><text:span text:style-name="highlight_sy4">,</text:span> <text:span text:style-name="highlight_br0">[</text:span><text:span text:style-name="highlight_br0">]</text:span><text:span text:style-name="highlight_br0">)</text:span><text:span text:style-name="highlight_sy4">.</text:span><text:line-break/>otoc<text:span text:style-name="highlight_br0">(</text:span><text:span text:style-name="highlight_br0">[</text:span>H<text:span text:style-name="highlight_sy5">|</text:span>T<text:span text:style-name="highlight_br0">]</text:span><text:span text:style-name="highlight_sy4">,</text:span> L<text:span text:style-name="highlight_br0">)</text:span> <text:span text:style-name="highlight_sy1">:-</text:span> otoc<text:span text:style-name="highlight_br0">(</text:span>T<text:span text:style-name="highlight_sy4">,</text:span> ZBYTEK<text:span text:style-name="highlight_br0">)</text:span><text:span text:style-name="highlight_sy4">,</text:span> spoj<text:span text:style-name="highlight_br0">(</text:span>ZBYTEK<text:span text:style-name="highlight_sy4">,</text:span> <text:span text:style-name="highlight_br0">[</text:span>H<text:span text:style-name="highlight_br0">]</text:span><text:span text:style-name="highlight_sy4">,</text:span> L<text:span text:style-name="highlight_br0">)</text:span><text:span text:style-name="highlight_sy4">.</text:span> <text:span text:style-name="highlight_co1">%Pozirej hlavicky a ty pak spoj obracene</text:span><text:line-break/> <text:line-break/><text:span text:style-name="highlight_co1">%je prvek clenem obecneho seznamu?</text:span><text:line-break/><text:span text:style-name="highlight_co1">%jePrvekOb(prvek,seznam)</text:span><text:line-break/>jePrvekOb<text:span text:style-name="highlight_br0">(</text:span>X<text:span text:style-name="highlight_sy4">,</text:span> <text:span text:style-name="highlight_br0">[</text:span>X<text:span text:style-name="highlight_sy5">|</text:span>_<text:span text:style-name="highlight_br0">]</text:span><text:span text:style-name="highlight_br0">)</text:span><text:span text:style-name="highlight_sy4">.</text:span> <text:span text:style-name="highlight_co1">%Kdyz je prvek na zacatku seznamu, je urcite prvkem seznamu</text:span><text:line-break/>jePrvekOb<text:span text:style-name="highlight_br0">(</text:span>X<text:span text:style-name="highlight_sy4">,</text:span> <text:span text:style-name="highlight_br0">[</text:span>H<text:span text:style-name="highlight_sy5">|</text:span>_<text:span text:style-name="highlight_br0">]</text:span><text:span text:style-name="highlight_br0">)</text:span> <text:span text:style-name="highlight_sy1">:-</text:span> jePrvekOb<text:span text:style-name="highlight_br0">(</text:span>X<text:span text:style-name="highlight_sy4">,</text:span> H<text:span text:style-name="highlight_br0">)</text:span><text:span text:style-name="highlight_sy4">.</text:span> <text:span text:style-name="highlight_co1">%Zanor se do hlavicky</text:span><text:line-break/>jePrvekOb<text:span text:style-name="highlight_br0">(</text:span>X<text:span text:style-name="highlight_sy4">,</text:span> <text:span text:style-name="highlight_br0">[</text:span>_<text:span text:style-name="highlight_sy5">|</text:span>T<text:span text:style-name="highlight_br0">]</text:span><text:span text:style-name="highlight_br0">)</text:span> <text:span text:style-name="highlight_sy1">:-</text:span> jePrvekOb<text:span text:style-name="highlight_br0">(</text:span>X<text:span text:style-name="highlight_sy4">,</text:span> T<text:span text:style-name="highlight_br0">)</text:span><text:span text:style-name="highlight_sy4">.</text:span> <text:span text:style-name="highlight_co1">%Zanor se do zbytku</text:span><text:line-break/> <text:line-break/><text:span text:style-name="highlight_co1">%delka obecneho seznamu</text:span><text:line-break/><text:span text:style-name="highlight_co1">%delkaOb(seznam,pocet)</text:span><text:line-break/>delkaOb<text:span text:style-name="highlight_br0">(</text:span><text:span text:style-name="highlight_br0">[</text:span><text:span text:style-name="highlight_br0">]</text:span><text:span text:style-name="highlight_sy4">,</text:span> <text:span text:style-name="highlight_nu0">0</text:span><text:span text:style-name="highlight_br0">)</text:span><text:span text:style-name="highlight_sy4">.</text:span> <text:span text:style-name="highlight_co1">%Delka prazdneho seznamu je 0</text:span><text:line-break/>delkaOb<text:span text:style-name="highlight_br0">(</text:span><text:span text:style-name="highlight_br0">[</text:span>H<text:span text:style-name="highlight_sy5">|</text:span>T<text:span text:style-name="highlight_br0">]</text:span><text:span text:style-name="highlight_sy4">,</text:span> L<text:span text:style-name="highlight_br0">)</text:span> <text:span text:style-name="highlight_sy1">:-</text:span> delkaOb<text:span text:style-name="highlight_br0">(</text:span>H<text:span text:style-name="highlight_sy4">,</text:span> LH<text:span text:style-name="highlight_br0">)</text:span><text:span text:style-name="highlight_sy4">,</text:span> delkaOb<text:span text:style-name="highlight_br0">(</text:span>T<text:span text:style-name="highlight_sy4">,</text:span> LT<text:span text:style-name="highlight_br0">)</text:span><text:span text:style-name="highlight_sy4">,</text:span> L <text:a xlink:type="simple" xlink:href="http://pauillac.inria.fr/~deransar/prolog/bips.html" text:style-name="Internet_20_link" text:visited-style-name="Visited_20_Internet_20_Link"><text:span text:style-name="highlight_kw1">is</text:span></text:a> LH <text:span text:style-name="highlight_sy3">+</text:span> LT<text:span text:style-name="highlight_sy4">.</text:span> <text:span text:style-name="highlight_co1">%Zanor se a secti delky</text:span><text:line-break/>delkaOb<text:span text:style-name="highlight_br0">(</text:span>_<text:span text:style-name="highlight_sy4">,</text:span> <text:span text:style-name="highlight_nu0">1</text:span><text:span text:style-name="highlight_br0">)</text:span><text:span text:style-name="highlight_sy4">.</text:span> <text:span text:style-name="highlight_co1">%Delka jednoho prvku je 1</text:span><text:line-break/> <text:line-break/><text:span text:style-name="highlight_co1">%nalezeni maxima v obecnem seznamu prvku typu integer</text:span><text:line-break/><text:span text:style-name="highlight_co1">%maximumOb(seznam,maximum)</text:span><text:line-break/>maximumOb<text:span text:style-name="highlight_br0">(</text:span>SEZNAM<text:span text:style-name="highlight_sy4">,</text:span> MAX<text:span text:style-name="highlight_br0">)</text:span> <text:span text:style-name="highlight_sy1">:-</text:span> maximumOb_max<text:span text:style-name="highlight_br0">(</text:span>SEZNAM<text:span text:style-name="highlight_sy4">,</text:span> <text:span text:style-name="highlight_sy3">-</text:span><text:span text:style-name="highlight_nu0">9999999999999999999999999</text:span><text:span text:style-name="highlight_sy4">,</text:span> MAX<text:span text:style-name="highlight_br0">)</text:span><text:span text:style-name="highlight_sy4">.</text:span> <text:span text:style-name="highlight_co1">%Zanor se</text:span><text:line-break/> <text:line-break/>maximumOb_max<text:span text:style-name="highlight_br0">(</text:span><text:span text:style-name="highlight_br0">[</text:span><text:span text:style-name="highlight_br0">]</text:span><text:span text:style-name="highlight_sy4">,</text:span> MAX_AKT<text:span text:style-name="highlight_sy4">,</text:span> MAX<text:span text:style-name="highlight_br0">)</text:span> <text:span text:style-name="highlight_sy1">:-</text:span> MAX <text:a xlink:type="simple" xlink:href="http://pauillac.inria.fr/~deransar/prolog/bips.html" text:style-name="Internet_20_link" text:visited-style-name="Visited_20_Internet_20_Link"><text:span text:style-name="highlight_kw1">is</text:span></text:a> MAX_AKT<text:span text:style-name="highlight_sy4">.</text:span> <text:span text:style-name="highlight_co1">%Kdyz uz dolezu do prazdnyho senamu, bude to maximum</text:span><text:line-break/>maximumOb_max<text:span text:style-name="highlight_br0">(</text:span><text:span text:style-name="highlight_br0">[</text:span>H<text:span text:style-name="highlight_sy5">|</text:span>T<text:span text:style-name="highlight_br0">]</text:span><text:span text:style-name="highlight_sy4">,</text:span> MAX_AKT<text:span text:style-name="highlight_sy4">,</text:span> MAX<text:span text:style-name="highlight_br0">)</text:span> <text:span text:style-name="highlight_sy1">:-</text:span> <text:a xlink:type="simple" xlink:href="http://pauillac.inria.fr/~deransar/prolog/bips.html" text:style-name="Internet_20_link" text:visited-style-name="Visited_20_Internet_20_Link"><text:span text:style-name="highlight_kw1">integer</text:span></text:a><text:span text:style-name="highlight_br0">(</text:span>H<text:span text:style-name="highlight_br0">)</text:span><text:span text:style-name="highlight_sy4">,</text:span> maximumOb_max<text:span text:style-name="highlight_br0">(</text:span>T<text:span text:style-name="highlight_sy4">,</text:span> H<text:span text:style-name="highlight_sy4">,</text:span> MAX_NEW<text:span text:style-name="highlight_br0">)</text:span><text:span text:style-name="highlight_sy4">,</text:span> max<text:span text:style-name="highlight_br0">(</text:span>MAX_AKT<text:span text:style-name="highlight_sy4">,</text:span> MAX_NEW<text:span text:style-name="highlight_sy4">,</text:span> MAX<text:span text:style-name="highlight_br0">)</text:span><text:span text:style-name="highlight_sy4">.</text:span> <text:span text:style-name="highlight_co1">%Zkontroluje integer, pokud je hlavicka vetsi nez aktualni maximum zanori se (viz. minuly predikat)</text:span><text:line-break/>maximumOb_max<text:span text:style-name="highlight_br0">(</text:span><text:span text:style-name="highlight_br0">[</text:span>H<text:span text:style-name="highlight_sy5">|</text:span>T<text:span text:style-name="highlight_br0">]</text:span><text:span text:style-name="highlight_sy4">,</text:span> MAX_AKT<text:span text:style-name="highlight_sy4">,</text:span> MAX<text:span text:style-name="highlight_br0">)</text:span> <text:span text:style-name="highlight_sy1">:-</text:span> maximumOb_max<text:span text:style-name="highlight_br0">(</text:span>H<text:span text:style-name="highlight_sy4">,</text:span> MAX_AKT<text:span text:style-name="highlight_sy4">,</text:span> MAX_HT<text:span text:style-name="highlight_br0">)</text:span><text:span text:style-name="highlight_sy4">,</text:span> maximumOb_max<text:span text:style-name="highlight_br0">(</text:span>T<text:span text:style-name="highlight_sy4">,</text:span> MAX_HT<text:span text:style-name="highlight_sy4">,</text:span> MAX<text:span text:style-name="highlight_br0">)</text:span><text:span text:style-name="highlight_sy4">.</text:span> <text:span text:style-name="highlight_co1">%Rekurze</text:span><text:line-break/> <text:line-break/><text:span text:style-name="highlight_co1">%hloubka zanoreni obecneho seznamu</text:span><text:line-break/><text:span text:style-name="highlight_co1">%hloubkaOb(seznam, hloubka)</text:span><text:line-break/> <text:line-break/>hloubkaOb<text:span text:style-name="highlight_br0">(</text:span>SEZNAM<text:span text:style-name="highlight_sy4">,</text:span> HLOUBKA<text:span text:style-name="highlight_br0">)</text:span> <text:span text:style-name="highlight_sy1">:-</text:span> hloubkaOb_max<text:span text:style-name="highlight_br0">(</text:span>SEZNAM<text:span text:style-name="highlight_sy4">,</text:span> <text:span text:style-name="highlight_nu0">1</text:span><text:span text:style-name="highlight_sy4">,</text:span> HLOUBKA<text:span text:style-name="highlight_br0">)</text:span><text:span text:style-name="highlight_sy4">.</text:span> <text:span text:style-name="highlight_co1">%Zavola telo, hloubka prazdneho senznamu je 1</text:span><text:line-break/>hloubkaOb_max<text:span text:style-name="highlight_br0">(</text:span><text:span text:style-name="highlight_br0">[</text:span><text:span text:style-name="highlight_br0">]</text:span><text:span text:style-name="highlight_sy4">,</text:span> HLOUBKA_AKT<text:span text:style-name="highlight_sy4">,</text:span> HLOUBKA<text:span text:style-name="highlight_br0">)</text:span> <text:span text:style-name="highlight_sy1">:-</text:span> HLOUBKA <text:a xlink:type="simple" xlink:href="http://pauillac.inria.fr/~deransar/prolog/bips.html" text:style-name="Internet_20_link" text:visited-style-name="Visited_20_Internet_20_Link"><text:span text:style-name="highlight_kw1">is</text:span></text:a> HLOUBKA_AKT<text:span text:style-name="highlight_sy4">.</text:span> <text:span text:style-name="highlight_co1">%Uz jsem nejhloubs</text:span><text:line-break/>hloubkaOb_max<text:span text:style-name="highlight_br0">(</text:span><text:span text:style-name="highlight_br0">[</text:span>H<text:span text:style-name="highlight_sy5">|</text:span>T<text:span text:style-name="highlight_br0">]</text:span><text:span text:style-name="highlight_sy4">,</text:span> HLOUBKA_AKT<text:span text:style-name="highlight_sy4">,</text:span> HLOUBKA<text:span text:style-name="highlight_br0">)</text:span> <text:span text:style-name="highlight_sy1">:-</text:span> <text:a xlink:type="simple" xlink:href="http://pauillac.inria.fr/~deransar/prolog/bips.html" text:style-name="Internet_20_link" text:visited-style-name="Visited_20_Internet_20_Link"><text:span text:style-name="highlight_kw1">atomic</text:span></text:a><text:span text:style-name="highlight_br0">(</text:span>H<text:span text:style-name="highlight_br0">)</text:span><text:span text:style-name="highlight_sy4">,</text:span> hloubkaOb_max<text:span text:style-name="highlight_br0">(</text:span>T<text:span text:style-name="highlight_sy4">,</text:span> HLOUBKA_AKT<text:span text:style-name="highlight_sy4">,</text:span> HLOUBKA<text:span text:style-name="highlight_br0">)</text:span><text:span text:style-name="highlight_sy4">.</text:span> <text:span text:style-name="highlight_co1">%Zanoreni</text:span><text:line-break/>hloubkaOb_max<text:span text:style-name="highlight_br0">(</text:span><text:span text:style-name="highlight_br0">[</text:span>H<text:span text:style-name="highlight_sy5">|</text:span>T<text:span text:style-name="highlight_br0">]</text:span><text:span text:style-name="highlight_sy4">,</text:span> HLOUBKA_AKT<text:span text:style-name="highlight_sy4">,</text:span> HLOUBKA<text:span text:style-name="highlight_br0">)</text:span> <text:span text:style-name="highlight_sy1">:-</text:span> hloubkaOb_max<text:span text:style-name="highlight_br0">(</text:span>H<text:span text:style-name="highlight_sy4">,</text:span> HLOUBKA_AKT<text:span text:style-name="highlight_sy3">+</text:span><text:span text:style-name="highlight_nu0">1</text:span><text:span text:style-name="highlight_sy4">,</text:span> HLOUBKA_H<text:span text:style-name="highlight_br0">)</text:span><text:span text:style-name="highlight_sy4">,</text:span> hloubkaOb_max<text:span text:style-name="highlight_br0">(</text:span>T<text:span text:style-name="highlight_sy4">,</text:span> HLOUBKA_AKT<text:span text:style-name="highlight_sy4">,</text:span> HLOUBKA_T<text:span text:style-name="highlight_br0">)</text:span><text:span text:style-name="highlight_sy4">,</text:span> max<text:span text:style-name="highlight_br0">(</text:span>HLOUBKA_H<text:span text:style-name="highlight_sy4">,</text:span> HLOUBKA_T<text:span text:style-name="highlight_sy4">,</text:span> HLOUBKA<text:span text:style-name="highlight_br0">)</text:span><text:span text:style-name="highlight_sy4">.</text:span> <text:span text:style-name="highlight_co1">%Zanor se do hlavicky (+1), zanor se do zbytku, over ze jsme dost hluboko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7::32:43</meta:creation-date>
    <dc:creator>Generated</dc:creator>
    <dc:date>2026-08-25T17::32:43</dc:date>
    <dc:language>en-US</dc:language>
    <meta:editing-cycles>1</meta:editing-cycles>
    <meta:editing-duration>PT0S</meta:editing-duration>
    <dc:title>pitel:izu:uloha2</dc:title>
  </office:meta>
</office:document-meta>
</file>