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8d407f31c6b16c48b43092d7a8627e.png"/>
  <manifest:file-entry manifest:media-type="image/png" manifest:full-path="Pictures/84f0b6667546f5d68debe1377ff1c21e.png"/>
  <manifest:file-entry manifest:media-type="image/png" manifest:full-path="Pictures/d71a112714e258528ece0cbbac2b519d.png"/>
  <manifest:file-entry manifest:media-type="image/png" manifest:full-path="Pictures/dbc412c43838a418bab8debe4c00e5c2.png"/>
  <manifest:file-entry manifest:media-type="image/png" manifest:full-path="Pictures/6d7647c7a2570abaede1ca795497b15f.png"/>
  <manifest:file-entry manifest:media-type="image/png" manifest:full-path="Pictures/37554a66f891f5e4cc121b75855a17ba.png"/>
  <manifest:file-entry manifest:media-type="image/png" manifest:full-path="Pictures/2d35154545ab46c06833516917184acd.png"/>
  <manifest:file-entry manifest:media-type="image/png" manifest:full-path="Pictures/c6c32e03ca96cd74d13924d8eb92c0d3.png"/>
  <manifest:file-entry manifest:media-type="image/png" manifest:full-path="Pictures/d244bdce602996db76241800eeab75a7.png"/>
  <manifest:file-entry manifest:media-type="image/png" manifest:full-path="Pictures/ef0459dc4c6d91a1ea8b2fc0ee16777c.png"/>
  <manifest:file-entry manifest:media-type="image/png" manifest:full-path="Pictures/5d1e868e947a0cf1c75bfb5b8709e3e7.png"/>
  <manifest:file-entry manifest:media-type="image/png" manifest:full-path="Pictures/b42744d9e7c0ecaa23b712719c7145ac.png"/>
  <manifest:file-entry manifest:media-type="image/png" manifest:full-path="Pictures/080d5a0134d3071d1a0275164d14e513.png"/>
  <manifest:file-entry manifest:media-type="image/png" manifest:full-path="Pictures/4ff7891b5a5eb55dd90e8954db10aafb.png"/>
  <manifest:file-entry manifest:media-type="image/png" manifest:full-path="Pictures/56ad359755f8ad0dcf142f41410c3185.png"/>
  <manifest:file-entry manifest:media-type="image/png" manifest:full-path="Pictures/113d7847abc0c92c6ccffb62fe48ff87.png"/>
  <manifest:file-entry manifest:media-type="image/png" manifest:full-path="Pictures/b68e5304770dc0b65b5e0f917603ddcb.png"/>
  <manifest:file-entry manifest:media-type="image/png" manifest:full-path="Pictures/a22bc93afdf5b06956012d4c963233cc.png"/>
  <manifest:file-entry manifest:media-type="image/png" manifest:full-path="Pictures/0e175a9fd192eca9c25724b2f5e5f7b7.png"/>
  <manifest:file-entry manifest:media-type="image/png" manifest:full-path="Pictures/2d093aa6908ea80cf3970fea27eca0a1.png"/>
  <manifest:file-entry manifest:media-type="image/svg+xml" manifest:full-path="Pictures/226c4ffae17de0e5ba18b9e49c2525e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regularni_jazyky"/><text:bookmark-start text:name="__RefHeading___regularni_jazyky_a_jejich_modely_1"/><text:bookmark-start text:name="regularni_jazyky_a_jejich_modely"/>Regulární jazyky a jejich modely<text:bookmark-end text:name="__RefHeading___regularni_jazyky_a_jejich_modely_1"/><text:bookmark-end text:name="regularni_jazyky_a_jejich_modely"/></text:h>
      <text:p text:style-name="Text_20_body"><text:a xlink:type="simple" xlink:href="https://en.wikipedia.org/wiki/Regular language" text:style-name="Internet_20_link" text:visited-style-name="Visited_20_Internet_20_Link">Regular language</text:a></text:p>
      <text:p text:style-name="Text_20_body">Jazyk je regulární tehdy, pokud existuje konečný automat, který akceptuje <text:span text:style-name="Strong_20_Emphasis">právě</text:span> všechna slova z jazyka L.</text:p>
      <text:h text:style-name="Heading_20_2" text:outline-level="2"><text:bookmark-start text:name="__RefHeading___uzaverove_vlastnosti_2"/><text:bookmark-start text:name="uzaverove_vlastnosti"/>Uzávěrové vlastnosti<text:bookmark-end text:name="__RefHeading___uzaverove_vlastnosti_2"/><text:bookmark-end text:name="uzaverove_vlastnosti"/></text:h>
      <text:p text:style-name="Text_20_body"><text:span text:style-name="Strong_20_Emphasis">Množina uzavřená na operaci</text:span> – Vezmu dva prvky z množiny (přirozená čísla), provedu s nimi operaci (sečtu je) a výsledek bude zase prvek z té samé množiny (zase přirozené číslo)</text:p>
      <text:p text:style-name="Text_20_body">Regulární jazyk je uzavřen na skoro všechny operace, ale musí být konečné.</text:p>
      <text:h text:style-name="Heading_20_2" text:outline-level="2"><text:bookmark-start text:name="__RefHeading___dukaz_ze_jazyk_je_regularni_3"/><text:bookmark-start text:name="dukaz_ze_jazyk_je_regularni"/>Důkaz, že jazyk je regulární<text:bookmark-end text:name="__RefHeading___dukaz_ze_jazyk_je_regularni_3"/><text:bookmark-end text:name="dukaz_ze_jazyk_je_regularni"/></text:h>
      <text:list text:style-name="List_20_1" text:continue-numbering="false">
        <text:list-item>
          <text:p text:style-name="LastListParagraph_List_20_1_Content_First"> Pumping lemma – používá se k dokazování, že daný jazyk NENÍ regulární. </text:p>
        </text:list-item>
      </text:list>
      <text:h text:style-name="Heading_20_2" text:outline-level="2"><text:bookmark-start text:name="__RefHeading___pojmy_4"/><text:bookmark-start text:name="pojmy"/>Pojmy<text:bookmark-end text:name="__RefHeading___pojmy_4"/><text:bookmark-end text:name="pojmy"/></text:h>
      <text:list text:style-name="List_20_1" text:continue-numbering="false">
        <text:list-item>
          <text:p text:style-name="List_20_1_Content_First"> <text:span text:style-name="Strong_20_Emphasis">Prázdné slovo</text:span> (ε) – Prázdný řetězec, který ale vyhovuje jazyku (je možné jej vygenerovat/přijmout)!</text:p>
        </text:list-item>
        <text:list-item>
          <text:p text:style-name="List_20_1_Content"> <text:span text:style-name="Strong_20_Emphasis">Řetězec</text:span> – jakákoli posloupnost terminálních i netereminálních symbolů (znaků)</text:p>
        </text:list-item>
        <text:list-item>
          <text:p text:style-name="List_20_1_Content"> <text:span text:style-name="Strong_20_Emphasis">Větná forma</text:span> – řetězec, který lze odvodit z počátečního symbolu gramatiky</text:p>
        </text:list-item>
        <text:list-item>
          <text:p text:style-name="List_20_1_Content"> <text:span text:style-name="Strong_20_Emphasis">Věta</text:span> – větná forma pouze z terminálních symbolů</text:p>
        </text:list-item>
        <text:list-item>
          <text:p text:style-name="List_20_1_Content_Last"> <text:span text:style-name="Strong_20_Emphasis">Jazyk</text:span> – podmnožina všech řetězců nad abecedou (L ⊆ Σ)</text:p>
        </text:list-item>
      </text:list>
      <text:h text:style-name="Heading_20_2" text:outline-level="2"><text:bookmark-start text:name="__RefHeading___regularni_gramatika_5"/><text:bookmark-start text:name="regularni_gramatika"/>Regulární gramatika<text:bookmark-end text:name="__RefHeading___regularni_gramatika_5"/><text:bookmark-end text:name="regularni_gramatika"/></text:h>
      <text:p text:style-name="Text_20_body">Regulární jazyk je definován regulární gramatikou.</text:p>
      <text:p text:style-name="Text_20_body">Je to čtveřice:<text:note text:id="ftn0" text:note-class="footnote"><text:note-citation text:label="1)">1)</text:note-citation><text:note-body><text:p text:style-name="Text_20_body">Jako u každé gramatiky</text:p></text:note-body></text:note></text:p>
      <text:list text:style-name="List_20_1" text:continue-numbering="false">
        <text:list-item>
          <text:p text:style-name="List_20_1_Content_First"> Konečná množina terminálních symbolů (T, abeceda)</text:p>
        </text:list-item>
        <text:list-item>
          <text:p text:style-name="List_20_1_Content"> Konečná množina neterminálních symbolů (N)</text:p>
        </text:list-item>
        <text:list-item>
          <text:p text:style-name="List_20_1_Content"> Konečná množina pravidel (P)</text:p>
        </text:list-item>
        <text:list-item>
          <text:p text:style-name="List_20_1_Content_Last"> Počáteční symbol (S)</text:p>
        </text:list-item>
      </text:list>
      <text:p text:style-name="Text_20_body">Příklad: G = ({a, b}, {A, B, C}, P, A)<text:line-break/>
P = {</text:p>
      <text:list text:style-name="List_20_1" text:continue-numbering="false">
        <text:list-item>
          <text:p text:style-name="List_20_1_Content_First"> A → ε | aB</text:p>
        </text:list-item>
        <text:list-item>
          <text:p text:style-name="List_20_1_Content"> B → bC</text:p>
        </text:list-item>
        <text:list-item>
          <text:p text:style-name="List_20_1_Content_Last"> C → a</text:p>
        </text:list-item>
      </text:list>
      <text:p text:style-name="Text_20_body">}</text:p>
      <text:p text:style-name="Text_20_body">Pravidla musí být ve tvaru „neterminál → terminál a neterminál“ nebo „neterminál → terminál“! Vyjímkou je počáteční symbol gramatiky, který může být přepsán na prázdné slovo, ale pak se počáteční symbol nesmí vyskytovat na pravé straně pravidla.</text:p>
      <text:p text:style-name="Text_20_body">„Odvození“ = použití pravidla (přímé – jedno pravidlo, v <text:span text:style-name="Emphasis">k</text:span> krocích – <text:span text:style-name="Emphasis">k</text:span> pravidel)</text:p>
      <text:h text:style-name="Heading_20_2" text:outline-level="2"><text:bookmark-start text:name="__RefHeading___konecne_automaty_6"/><text:bookmark-start text:name="konecne_automaty"/>Konečné automaty<text:bookmark-end text:name="__RefHeading___konecne_automaty_6"/><text:bookmark-end text:name="konecne_automaty"/></text:h>
      <text:p text:style-name="Text_20_body"><text:a xlink:type="simple" xlink:href="https://en.wikipedia.org/wiki/Finite-state machine" text:style-name="Internet_20_link" text:visited-style-name="Visited_20_Internet_20_Link">Finite-state machine</text:a></text:p>
      <text:p text:style-name="Text_20_body">Je to pětice:</text:p>
      <text:list text:style-name="List_20_1" text:continue-numbering="false">
        <text:list-item>
          <text:p text:style-name="List_20_1_Content_First"> Neprázdná konečná množina stavů (Q)</text:p>
        </text:list-item>
        <text:list-item>
          <text:p text:style-name="List_20_1_Content"> Konečná vstupní abeceda (T)</text:p>
        </text:list-item>
        <text:list-item>
          <text:p text:style-name="List_20_1_Content"> Parciální přechodová funkce (δ: Q × T → Q, je možné ji zadat grafem, tabulkou nebo výčtem)</text:p>
        </text:list-item>
        <text:list-item>
          <text:p text:style-name="List_20_1_Content"> Počáteční stav (s ∈ Q)</text:p>
        </text:list-item>
        <text:list-item>
          <text:p text:style-name="List_20_1_Content_Last"> Množina akceptujících stavů (F ⊆ Q)</text:p>
        </text:list-item>
      </text:list>
      <text:p text:style-name="Text_20_body">Příklad: A = ({q<text:span text:style-name="sub">0</text:span>, q<text:span text:style-name="sub">1</text:span>, q<text:span text:style-name="sub">2</text:span>}, {a, b}, δ, q<text:span text:style-name="sub">0</text:span>, {q<text:span text:style-name="sub">0</text:span>, q<text:span text:style-name="sub">2</text:span>})</text:p>
      <text:list text:style-name="List_20_1" text:continue-numbering="false">
        <text:list-item>
          <text:p text:style-name="List_20_1_Content_First"> δ(q<text:span text:style-name="sub">0</text:span>, a) = q<text:span text:style-name="sub">2</text:span></text:p>
        </text:list-item>
        <text:list-item>
          <text:p text:style-name="List_20_1_Content"> δ(q<text:span text:style-name="sub">1</text:span>, b) = q<text:span text:style-name="sub">1</text:span></text:p>
        </text:list-item>
        <text:list-item>
          <text:p text:style-name="List_20_1_Content_Last"> δ(q<text:span text:style-name="sub">2</text:span>, a) = q<text:span text:style-name="sub">0</text:span></text:p>
        </text:list-item>
      </text:list>
      <text:list text:style-name="List_20_1" text:continue-numbering="false">
        <text:list-item>
          <text:p text:style-name="List_20_1_Content_First"> Deterministický – nejvíce jeden přechod pod jedním znakem (u každého stavu)</text:p>
        </text:list-item>
        <text:list-item>
          <text:p text:style-name="List_20_1_Content"> Nedetrministický – více přechodů pod jedním znakem</text:p>
        </text:list-item>
        <text:list-item>
          <text:p text:style-name="List_20_1_Content_Last"> S ε-kroky – je možné nenačítat další symbol, a přejít ze stavu do stavu pod znakem ε</text:p>
        </text:list-item>
      </text:list>
      <text:p text:style-name="Text_20_body">Automaty jsou <text:span text:style-name="Strong_20_Emphasis">ekvivalentní</text:span> pokud přijímají i zamítají stejná slova.</text:p>
      <text:p text:style-name="Text_20_body">Může skončit třemi stavy:</text:p>
      <text:list text:style-name="Numbering_20_1" text:continue-numbering="false">
        <text:list-item>
          <text:p text:style-name="Numbering_20_1_Content_First"> Po přečtení slova skončíme v některém z koncových (akceptujících) stavů – v takovém případě je slovo přijato.</text:p>
        </text:list-item>
        <text:list-item>
          <text:p text:style-name="Numbering_20_1_Content"> Po přečtení slova skončíme v jiném než koncovém stavu – slovo je zamítnuto.</text:p>
        </text:list-item>
        <text:list-item>
          <text:p text:style-name="Numbering_20_1_Content_Last"> Nedočteme slovo (někde uprostřed slova se dostaneme do stavu, kdy nejsme schopni zpracovat další znak protože neexistuje pro ten znak přechod) – slovo je zamítnuto.</text:p>
        </text:list-item>
      </text:list>
      <text:h text:style-name="Heading_20_3" text:outline-level="3"><text:bookmark-start text:name="__RefHeading___determinizace_7"/><text:bookmark-start text:name="determinizace"/>Determinizace<text:bookmark-end text:name="__RefHeading___determinizace_7"/><text:bookmark-end text:name="determinizace"/></text:h>
      <text:list text:style-name="List_20_1" text:continue-numbering="false">
        <text:list-item>
          <text:p text:style-name="List_20_1_Content_First"> Pokud má nedeterministický konečný automat <text:span text:style-name="Emphasis">n</text:span> stavů, bude jeho deterministická varianta mít nejvíce 2<text:span text:style-name="sup"><text:span text:style-name="Emphasis">n</text:span></text:span> stavů.</text:p>
        </text:list-item>
        <text:list-item>
          <text:p text:style-name="List_20_1_Content"> Každý nedeterministický konečný automat má svoji deterministickou variantu.</text:p>
        </text:list-item>
        <text:list-item>
          <text:p text:style-name="List_20_1_Content_Last"> Deterministický konečný automat nemusí být minimální (a většinou ani není).</text:p>
        </text:list-item>
      </text:list>
      <text:h text:style-name="Heading_20_4" text:outline-level="4"><text:bookmark-start text:name="__RefHeading___priklad_8"/><text:bookmark-start text:name="priklad"/>Příklad<text:bookmark-end text:name="__RefHeading___priklad_8"/><text:bookmark-end text:name="priklad"/></text:h>
      <text:p text:style-name="Text_20_body"><draw:frame draw:style-name="media" draw:name="0" text:anchor-type="as-char" draw:z-index="0" svg:width="16.218958333333cm" svg:height="11.033125cm"><draw:image xlink:href="Pictures/ce8d407f31c6b16c48b43092d7a8627e.png" xlink:type="simple" xlink:show="embed" xlink:actuate="onLoad"/></draw:frame></text:p>
      <text:list text:style-name="Numbering_20_1" text:continue-numbering="false">
        <text:list-item>
          <text:p text:style-name="Numbering_20_1_Content_First"> Dostaneme zadaný graf, nebo rovnou tabulku.</text:p>
          <text:list text:style-name="List_20_1">
            <text:list-item>
              <text:p text:style-name="List_20_1_Content_Last"> Graf přepíšeme do tabulky.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span text:style-name="Emphasis">a</text:span>   </text:p>
          </table:table-cell>
          <table:table-cell office:value-type="string" table:style-name="tableheader">
            <text:p text:style-name="Table_20_Heading">    <text:span text:style-name="Emphasis">b</text:span>    </text:p>
          </table:table-cell>
        </table:table-row>
        <table:table-row>
          <table:table-cell office:value-type="string" table:style-name="tablecell">
            <text:p text:style-name="tablealignright">  →1 </text:p>
          </table:table-cell>
          <table:table-cell office:value-type="string" table:style-name="tablecell">
            <text:p text:style-name="tablealigncenter">    ∅     </text:p>
          </table:table-cell>
          <table:table-cell office:value-type="string" table:style-name="tablecell">
            <text:p text:style-name="tablealigncenter">   {2, 3}    </text:p>
          </table:table-cell>
        </table:table-row>
        <table:table-row>
          <table:table-cell office:value-type="string" table:style-name="tablecell">
            <text:p text:style-name="tablealignright">   2 </text:p>
          </table:table-cell>
          <table:table-cell office:value-type="string" table:style-name="tablecell">
            <text:p text:style-name="tablealigncenter">  {1, 6}  </text:p>
          </table:table-cell>
          <table:table-cell office:value-type="string" table:style-name="tablecell">
            <text:p text:style-name="tablealigncenter">     {7}     </text:p>
          </table:table-cell>
        </table:table-row>
        <table:table-row>
          <table:table-cell office:value-type="string" table:style-name="tablecell">
            <text:p text:style-name="tablealignright">   3 </text:p>
          </table:table-cell>
          <table:table-cell office:value-type="string" table:style-name="tablecell">
            <text:p text:style-name="tablealigncenter">    ∅     </text:p>
          </table:table-cell>
          <table:table-cell office:value-type="string" table:style-name="tablecell">
            <text:p text:style-name="tablealigncenter">  {4, 5, 7}  </text:p>
          </table:table-cell>
        </table:table-row>
        <table:table-row>
          <table:table-cell office:value-type="string" table:style-name="tablecell">
            <text:p text:style-name="tablealignright">  ←4 </text:p>
          </table:table-cell>
          <table:table-cell office:value-type="string" table:style-name="tablecell">
            <text:p text:style-name="tablealigncenter">   {6}    </text:p>
          </table:table-cell>
          <table:table-cell office:value-type="string" table:style-name="tablecell">
            <text:p text:style-name="tablealigncenter">    {2, 8}   </text:p>
          </table:table-cell>
        </table:table-row>
        <table:table-row>
          <table:table-cell office:value-type="string" table:style-name="tablecell">
            <text:p text:style-name="tablealignright">   5 </text:p>
          </table:table-cell>
          <table:table-cell office:value-type="string" table:style-name="tablecell">
            <text:p text:style-name="tablealigncenter">   {1}    </text:p>
          </table:table-cell>
          <table:table-cell office:value-type="string" table:style-name="tablecell">
            <text:p text:style-name="tablealigncenter">      ∅      </text:p>
          </table:table-cell>
        </table:table-row>
        <table:table-row>
          <table:table-cell office:value-type="string" table:style-name="tablecell">
            <text:p text:style-name="tablealignright">   6 </text:p>
          </table:table-cell>
          <table:table-cell office:value-type="string" table:style-name="tablecell">
            <text:p text:style-name="tablealigncenter">   {6}    </text:p>
          </table:table-cell>
          <table:table-cell office:value-type="string" table:style-name="tablecell">
            <text:p text:style-name="tablealigncenter">      ∅      </text:p>
          </table:table-cell>
        </table:table-row>
        <table:table-row>
          <table:table-cell office:value-type="string" table:style-name="tablecell">
            <text:p text:style-name="tablealignright">   7 </text:p>
          </table:table-cell>
          <table:table-cell office:value-type="string" table:style-name="tablecell">
            <text:p text:style-name="tablealigncenter">    ∅     </text:p>
          </table:table-cell>
          <table:table-cell office:value-type="string" table:style-name="tablecell">
            <text:p text:style-name="tablealigncenter">     {8}     </text:p>
          </table:table-cell>
        </table:table-row>
        <table:table-row>
          <table:table-cell office:value-type="string" table:style-name="tablecell">
            <text:p text:style-name="tablealignright">  ←8 </text:p>
          </table:table-cell>
          <table:table-cell office:value-type="string" table:style-name="tablecell">
            <text:p text:style-name="tablealigncenter">   {1}    </text:p>
          </table:table-cell>
          <table:table-cell office:value-type="string" table:style-name="tablecell">
            <text:p text:style-name="tablealigncenter">    {4, 5}   </text:p>
          </table:table-cell>
        </table:table-row>
      </table:table>
      <text:p text:style-name="Text_20_body">Teď opíšeme první řadek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span text:style-name="Emphasis">a</text:span>   </text:p>
          </table:table-cell>
          <table:table-cell office:value-type="string" table:style-name="tableheader">
            <text:p text:style-name="Table_20_Heading">    <text:span text:style-name="Emphasis">b</text:span>    </text:p>
          </table:table-cell>
        </table:table-row>
        <table:table-row>
          <table:table-cell office:value-type="string" table:style-name="tablecell">
            <text:p text:style-name="tablealignright">  →1 </text:p>
          </table:table-cell>
          <table:table-cell office:value-type="string" table:style-name="tablecell">
            <text:p text:style-name="tablealigncenter">    ∅     </text:p>
          </table:table-cell>
          <table:table-cell office:value-type="string" table:style-name="tablecell">
            <text:p text:style-name="tablealigncenter">   {2, 3}    </text:p>
          </table:table-cell>
        </table:table-row>
      </table:table>
      <text:p text:style-name="Text_20_body">V něm je stav {2, 3}, připíšeme ho tedy do tabulky. Pak se podíváme do první tabulky, do jakých stavů se můžeme ze stavů 2 a 3 dostat, pokud příjmeme <text:span text:style-name="Emphasis">a</text:span> nebo <text:span text:style-name="Emphasis">b</text:span>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span text:style-name="Emphasis">a</text:span>   </text:p>
          </table:table-cell>
          <table:table-cell office:value-type="string" table:style-name="tableheader">
            <text:p text:style-name="Table_20_Heading">    <text:span text:style-name="Emphasis">b</text:span>    </text:p>
          </table:table-cell>
        </table:table-row>
        <table:table-row>
          <table:table-cell office:value-type="string" table:style-name="tablecell">
            <text:p text:style-name="tablealignright">      →1 </text:p>
          </table:table-cell>
          <table:table-cell office:value-type="string" table:style-name="tablecell">
            <text:p text:style-name="tablealigncenter">    ∅     </text:p>
          </table:table-cell>
          <table:table-cell office:value-type="string" table:style-name="tablecell">
            <text:p text:style-name="tablealigncenter">   {2, 3}    </text:p>
          </table:table-cell>
        </table:table-row>
        <table:table-row>
          <table:table-cell office:value-type="string" table:style-name="tablecell">
            <text:p text:style-name="tablealignright">  {2, 3} </text:p>
          </table:table-cell>
          <table:table-cell office:value-type="string" table:style-name="tablecell">
            <text:p text:style-name="tablealigncenter">  {1, 6}  </text:p>
          </table:table-cell>
          <table:table-cell office:value-type="string" table:style-name="tablecell">
            <text:p text:style-name="tablealigncenter">  {4, 5, 7}  </text:p>
          </table:table-cell>
        </table:table-row>
      </table:table>
      <text:p text:style-name="Text_20_body">Teď nám tu přibyly 2 nové stavy ({1, 6} a {4, 5, 7}), uděláme tedy opět to samé co v minulém kroku. Tohle budeme opakovat neustále dokola, dokud nebudeme mít všechny stavy. Pokud je v tom novém stavu nějký stav který byl koncovým (např. 4  v {4, 5, 7}), bude i ten nový stav koncovým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span text:style-name="Emphasis">a</text:span>   </text:p>
          </table:table-cell>
          <table:table-cell office:value-type="string" table:style-name="tableheader">
            <text:p text:style-name="Table_20_Heading">    <text:span text:style-name="Emphasis">b</text:span>    </text:p>
          </table:table-cell>
        </table:table-row>
        <table:table-row>
          <table:table-cell office:value-type="string" table:style-name="tablecell">
            <text:p text:style-name="tablealignright">        →{1} </text:p>
          </table:table-cell>
          <table:table-cell office:value-type="string" table:style-name="tablecell">
            <text:p text:style-name="tablealigncenter">    ∅     </text:p>
          </table:table-cell>
          <table:table-cell office:value-type="string" table:style-name="tablecell">
            <text:p text:style-name="tablealigncenter">   {2, 3}    </text:p>
          </table:table-cell>
        </table:table-row>
        <table:table-row>
          <table:table-cell office:value-type="string" table:style-name="tablecell">
            <text:p text:style-name="tablealignright">      {2, 3} </text:p>
          </table:table-cell>
          <table:table-cell office:value-type="string" table:style-name="tablecell">
            <text:p text:style-name="tablealigncenter">  {1, 6}  </text:p>
          </table:table-cell>
          <table:table-cell office:value-type="string" table:style-name="tablecell">
            <text:p text:style-name="tablealigncenter">  {4, 5, 7}  </text:p>
          </table:table-cell>
        </table:table-row>
        <table:table-row>
          <table:table-cell office:value-type="string" table:style-name="tablecell">
            <text:p text:style-name="tablealignright">      {1, 6} </text:p>
          </table:table-cell>
          <table:table-cell office:value-type="string" table:style-name="tablecell">
            <text:p text:style-name="tablealigncenter">   {6}    </text:p>
          </table:table-cell>
          <table:table-cell office:value-type="string" table:style-name="tablecell">
            <text:p text:style-name="tablealigncenter">   {2, 3}    </text:p>
          </table:table-cell>
        </table:table-row>
        <table:table-row>
          <table:table-cell office:value-type="string" table:style-name="tablecell">
            <text:p text:style-name="tablealignright">  ←{4, 5, 7} </text:p>
          </table:table-cell>
          <table:table-cell office:value-type="string" table:style-name="tablecell">
            <text:p text:style-name="tablealigncenter">  {1, 6}  </text:p>
          </table:table-cell>
          <table:table-cell office:value-type="string" table:style-name="tablecell">
            <text:p text:style-name="tablealigncenter">   {2, 8}    </text:p>
          </table:table-cell>
        </table:table-row>
        <table:table-row>
          <table:table-cell office:value-type="string" table:style-name="tablecell">
            <text:p text:style-name="tablealignright">         {6} </text:p>
          </table:table-cell>
          <table:table-cell office:value-type="string" table:style-name="tablecell">
            <text:p text:style-name="tablealigncenter">   {6}    </text:p>
          </table:table-cell>
          <table:table-cell office:value-type="string" table:style-name="tablecell">
            <text:p text:style-name="tablealigncenter">     ∅       </text:p>
          </table:table-cell>
        </table:table-row>
        <table:table-row>
          <table:table-cell office:value-type="string" table:style-name="tablecell">
            <text:p text:style-name="tablealignright">     ←{2, 8} </text:p>
          </table:table-cell>
          <table:table-cell office:value-type="string" table:style-name="tablecell">
            <text:p text:style-name="tablealigncenter">  {1, 6}  </text:p>
          </table:table-cell>
          <table:table-cell office:value-type="string" table:style-name="tablecell">
            <text:p text:style-name="tablealigncenter">  {4, 5, 7}  </text:p>
          </table:table-cell>
        </table:table-row>
      </table:table>
      <text:p text:style-name="Text_20_body"><draw:frame draw:style-name="media" draw:name="1" text:anchor-type="as-char" draw:z-index="1" svg:width="12.488333333333cm" svg:height="8.3872916666667cm"><draw:image xlink:href="Pictures/84f0b6667546f5d68debe1377ff1c21e.png" xlink:type="simple" xlink:show="embed" xlink:actuate="onLoad"/></draw:frame></text:p>
      <text:h text:style-name="Heading_20_2" text:outline-level="2"><text:bookmark-start text:name="__RefHeading___regularni_vyrazy_9"/><text:bookmark-start text:name="regularni_vyrazy"/>Regulární výrazy<text:bookmark-end text:name="__RefHeading___regularni_vyrazy_9"/><text:bookmark-end text:name="regularni_vyrazy"/></text:h>
      <text:p text:style-name="Text_20_body"><text:a xlink:type="simple" xlink:href="https://en.wikipedia.org/wiki/Regular expression" text:style-name="Internet_20_link" text:visited-style-name="Visited_20_Internet_20_Link">Regular expression</text:a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Některé symboly tu fungují jinak než POSIX regexpy!</text:p>
            <text:list text:style-name="List_20_1" text:continue-numbering="false">
              <text:list-item>
                <text:p text:style-name="List_20_1_Content_First"> <text:span text:style-name="Strong_20_Emphasis">a . b</text:span> – konkatenace / zřetězení (jako v PHP)</text:p>
              </text:list-item>
              <text:list-item>
                <text:p text:style-name="List_20_1_Content"> <text:span text:style-name="Strong_20_Emphasis">a + b</text:span> – nebo, OR</text:p>
              </text:list-item>
              <text:list-item>
                <text:p text:style-name="List_20_1_Content_Last"> <text:span text:style-name="Strong_20_Emphasis">a<text:span text:style-name="sup">*</text:span></text:span>, <text:span text:style-name="Strong_20_Emphasis">a<text:span text:style-name="sup">+</text:span></text:span> – iterace (zřetězení)</text:p>
              </text:list-item>
            </text:list>
          </table:table-cell>
        </table:table-row>
      </table:table>
      <text:list text:style-name="List_20_1" text:continue-numbering="false">
        <text:list-item>
          <text:p text:style-name="List_20_1_Content_First"> L<text:note text:id="ftn1" text:note-class="footnote"><text:note-citation text:label="2)">2)</text:note-citation><text:note-body><text:p text:style-name="Text_20_body">L je jazyk</text:p></text:note-body></text:note>(ε) = {ε}</text:p>
        </text:list-item>
        <text:list-item>
          <text:p text:style-name="List_20_1_Content"> L(∅) = ∅</text:p>
        </text:list-item>
        <text:list-item>
          <text:p text:style-name="List_20_1_Content"> L(a) = {a}</text:p>
        </text:list-item>
        <text:list-item>
          <text:p text:style-name="List_20_1_Content"> L(E . F) = L(E) . L(F)</text:p>
        </text:list-item>
        <text:list-item>
          <text:p text:style-name="List_20_1_Content"> L(E + F) = L(E) ∪ L(F)</text:p>
        </text:list-item>
        <text:list-item>
          <text:p text:style-name="List_20_1_Content_Last"> L(E*) = L(E)*</text:p>
        </text:list-item>
      </text:list>
      <text:h text:style-name="Heading_20_3" text:outline-level="3"><text:bookmark-start text:name="__RefHeading___prevod_regularniho_vyrazu_na_konecny_automat_10"/><text:bookmark-start text:name="prevod_regularniho_vyrazu_na_konecny_automat"/>Převod regulárního výrazu na konečný automat<text:bookmark-end text:name="__RefHeading___prevod_regularniho_vyrazu_na_konecny_automat_10"/><text:bookmark-end text:name="prevod_regularniho_vyrazu_na_konecny_automat"/></text:h>
      <text:p text:style-name="Text_20_body">Nejdřív uděláme počáteční a koncový stav a mezi ně na přechod napíšeme regexp. Ten pak postupně (směrem zvenku dovnitř) rozgenerováváme podle následujících pravidel dokud není na každé hraně právě jeden symbo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Vstup  </text:p>
          </table:table-cell>
          <table:table-cell office:value-type="string" table:style-name="tableheader">
            <text:p text:style-name="Table_20_Heading">  Výstup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a + b Legend" text:anchor-type="as-char" draw:z-index="0" svg:width="5.4239583333333cm" style:rel-width="100%"><draw:text-box><text:p text:style-name="legendcenter"><draw:frame draw:style-name="media" draw:name="a + b" text:anchor-type="as-char" draw:z-index="2" svg:width="5.4239583333333cm" style:rel-width="100%" svg:height="1.5610416666667cm" style:rel-height="scale"><draw:image xlink:href="Pictures/d71a112714e258528ece0cbbac2b519d.png" xlink:type="simple" xlink:show="embed" xlink:actuate="onLoad"/></draw:frame>a + b</text:p></draw:text-box></draw:frame>  </text:p>
          </table:table-cell>
          <table:table-cell office:value-type="string" table:style-name="tablecell">
            <text:p text:style-name="tablealigncenter">  <draw:frame draw:style-name="media" draw:name="a + b Legend" text:anchor-type="as-char" draw:z-index="0" svg:width="4.365625cm" style:rel-width="100%"><draw:text-box><text:p text:style-name="legendcenter"><draw:frame draw:style-name="media" draw:name="a + b" text:anchor-type="as-char" draw:z-index="3" svg:width="4.365625cm" style:rel-width="100%" svg:height="1.6933333333333cm" style:rel-height="scale"><draw:image xlink:href="Pictures/dbc412c43838a418bab8debe4c00e5c2.png" xlink:type="simple" xlink:show="embed" xlink:actuate="onLoad"/></draw:frame>a + b</text:p></draw:text-box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a . b Legend" text:anchor-type="as-char" draw:z-index="0" svg:width="5.159375cm" style:rel-width="100%"><draw:text-box><text:p text:style-name="legendcenter"><draw:frame draw:style-name="media" draw:name="a . b" text:anchor-type="as-char" draw:z-index="4" svg:width="5.159375cm" style:rel-width="100%" svg:height="1.5610416666667cm" style:rel-height="scale"><draw:image xlink:href="Pictures/6d7647c7a2570abaede1ca795497b15f.png" xlink:type="simple" xlink:show="embed" xlink:actuate="onLoad"/></draw:frame>a . b</text:p></draw:text-box></draw:frame>  </text:p>
          </table:table-cell>
          <table:table-cell office:value-type="string" table:style-name="tablecell">
            <text:p text:style-name="tablealigncenter">  <draw:frame draw:style-name="media" draw:name="a . b Legend" text:anchor-type="as-char" draw:z-index="0" svg:width="7.1966666666667cm" style:rel-width="100%"><draw:text-box><text:p text:style-name="legendcenter"><draw:frame draw:style-name="media" draw:name="a . b" text:anchor-type="as-char" draw:z-index="5" svg:width="7.1966666666667cm" style:rel-width="100%" svg:height="1.5610416666667cm" style:rel-height="scale"><draw:image xlink:href="Pictures/37554a66f891f5e4cc121b75855a17ba.png" xlink:type="simple" xlink:show="embed" xlink:actuate="onLoad"/></draw:frame>a . b</text:p></draw:text-box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a* Legend" text:anchor-type="as-char" draw:z-index="0" svg:width="4.6566666666667cm" style:rel-width="100%"><draw:text-box><text:p text:style-name="legendcenter"><draw:frame draw:style-name="media" draw:name="a*" text:anchor-type="as-char" draw:z-index="6" svg:width="4.6566666666667cm" style:rel-width="100%" svg:height="1.5610416666667cm" style:rel-height="scale"><draw:image xlink:href="Pictures/2d35154545ab46c06833516917184acd.png" xlink:type="simple" xlink:show="embed" xlink:actuate="onLoad"/></draw:frame>a*</text:p></draw:text-box></draw:frame>  </text:p>
          </table:table-cell>
          <table:table-cell office:value-type="string" table:style-name="tablecell">
            <text:p text:style-name="tablealigncenter">  <draw:frame draw:style-name="media" draw:name="a* Legend" text:anchor-type="as-char" draw:z-index="0" svg:width="7.1966666666667cm" style:rel-width="100%"><draw:text-box><text:p text:style-name="legendcenter"><draw:frame draw:style-name="media" draw:name="a*" text:anchor-type="as-char" draw:z-index="7" svg:width="7.1966666666667cm" style:rel-width="100%" svg:height="2.778125cm" style:rel-height="scale"><draw:image xlink:href="Pictures/c6c32e03ca96cd74d13924d8eb92c0d3.png" xlink:type="simple" xlink:show="embed" xlink:actuate="onLoad"/></draw:frame>a*</text:p></draw:text-box></draw:frame>  </text:p>
          </table:table-cell>
        </table:table-row>
      </table:table>
      <text:h text:style-name="Heading_20_4" text:outline-level="4"><text:bookmark-start text:name="__RefHeading___priklad_11"/><text:bookmark-start text:name="priklad1"/>Příklad<text:bookmark-end text:name="__RefHeading___priklad_11"/><text:bookmark-end text:name="priklad1"/></text:h>
      <text:p text:style-name="Text_20_body"><text:span text:style-name="Strong_20_Emphasis">b ((aab<text:span text:style-name="sup">*</text:span> + aaaa) b)<text:span text:style-name="sup">*</text:span> a</text:span></text:p>
      <text:p text:style-name="Text_20_body"><draw:frame draw:style-name="media" draw:name="Rozgenerujeme okrajové konkatenace Legend" text:anchor-type="as-char" draw:z-index="0" svg:width="14.525625cm"><draw:text-box><text:p text:style-name="legendcenter"><draw:frame draw:style-name="media" draw:name="Rozgenerujeme okrajové konkatenace" text:anchor-type="as-char" draw:z-index="8" svg:width="14.525625cm" svg:height="1.825625cm"><draw:image xlink:href="Pictures/d244bdce602996db76241800eeab75a7.png" xlink:type="simple" xlink:show="embed" xlink:actuate="onLoad"/></draw:frame>Rozgenerujeme okrajové konkatenace</text:p></draw:text-box></draw:frame><text:line-break/>
<draw:frame draw:style-name="media" draw:name="Iterace závorky Legend" text:anchor-type="as-char" draw:z-index="0" svg:width="13.123333333333cm"><draw:text-box><text:p text:style-name="legendcenter"><draw:frame draw:style-name="media" draw:name="Iterace závorky" text:anchor-type="as-char" draw:z-index="9" svg:width="13.123333333333cm" svg:height="2.936875cm"><draw:image xlink:href="Pictures/ef0459dc4c6d91a1ea8b2fc0ee16777c.png" xlink:type="simple" xlink:show="embed" xlink:actuate="onLoad"/></draw:frame>Iterace závorky</text:p></draw:text-box></draw:frame><text:line-break/>
<draw:frame draw:style-name="media" draw:name="Konkatenace (je v iteraci!) Legend" text:anchor-type="as-char" draw:z-index="0" svg:width="15.875cm"><draw:text-box><text:p text:style-name="legendcenter"><draw:frame draw:style-name="media" draw:name="Konkatenace (je v iteraci!)" text:anchor-type="as-char" draw:z-index="10" svg:width="15.875cm" svg:height="4.048125cm"><draw:image xlink:href="Pictures/5d1e868e947a0cf1c75bfb5b8709e3e7.png" xlink:type="simple" xlink:show="embed" xlink:actuate="onLoad"/></draw:frame>Konkatenace (je v iteraci!)</text:p></draw:text-box></draw:frame><text:line-break/>
<draw:frame draw:style-name="media" draw:name="OR Legend" text:anchor-type="as-char" draw:z-index="0" svg:width="14.049375cm"><draw:text-box><text:p text:style-name="legendcenter"><draw:frame draw:style-name="media" draw:name="OR" text:anchor-type="as-char" draw:z-index="11" svg:width="14.049375cm" svg:height="5.1064583333333cm"><draw:image xlink:href="Pictures/b42744d9e7c0ecaa23b712719c7145ac.png" xlink:type="simple" xlink:show="embed" xlink:actuate="onLoad"/></draw:frame>OR</text:p></draw:text-box></draw:frame><text:line-break/>
<draw:frame draw:style-name="media" draw:name="Konkatenace áček Legend" text:anchor-type="as-char" draw:z-index="0" svg:width="18.758958333333cm" style:rel-width="100%"><draw:text-box><text:p text:style-name="legendcenter"><draw:frame draw:style-name="media" draw:name="Konkatenace áček" text:anchor-type="as-char" draw:z-index="12" svg:width="18.758958333333cm" style:rel-width="100%" svg:height="6.7997916666667cm" style:rel-height="scale"><draw:image xlink:href="Pictures/080d5a0134d3071d1a0275164d14e513.png" xlink:type="simple" xlink:show="embed" xlink:actuate="onLoad"/></draw:frame>Konkatenace áček</text:p></draw:text-box></draw:frame><text:line-break/>
<draw:frame draw:style-name="media" draw:name="Recyklujeme první dvě áčka a přidáme iteraci béčka Legend" text:anchor-type="as-char" draw:z-index="0" svg:width="18.758958333333cm" style:rel-width="100%"><draw:text-box><text:p text:style-name="legendcenter"><draw:frame draw:style-name="media" draw:name="Recyklujeme první dvě áčka a přidáme iteraci béčka" text:anchor-type="as-char" draw:z-index="13" svg:width="18.758958333333cm" style:rel-width="100%" svg:height="5.6885416666667cm" style:rel-height="scale"><draw:image xlink:href="Pictures/4ff7891b5a5eb55dd90e8954db10aafb.png" xlink:type="simple" xlink:show="embed" xlink:actuate="onLoad"/></draw:frame>Recyklujeme první dvě áčka a přidáme iteraci béčka</text:p></draw:text-box></draw:frame></text:p>
      <text:h text:style-name="Heading_20_3" text:outline-level="3"><text:bookmark-start text:name="__RefHeading___prevod_konecneho_automatu_na_regularni_vyraz_12"/><text:bookmark-start text:name="prevod_konecneho_automatu_na_regularni_vyraz"/>Převod konečného automatu na regulární výraz<text:bookmark-end text:name="__RefHeading___prevod_konecneho_automatu_na_regularni_vyraz_12"/><text:bookmark-end text:name="prevod_konecneho_automatu_na_regularni_vyraz"/></text:h>
      <text:list text:style-name="Numbering_20_1" text:continue-numbering="false">
        <text:list-item>
          <text:p text:style-name="Numbering_20_1_Content_First"> Automat „obalíme“ novým počátečním a koncovým stavem na které přes ε přechody navážeme ty staré.</text:p>
        </text:list-item>
        <text:list-item>
          <text:p text:style-name="Numbering_20_1_Content"> Pak postupně škrtáme uzly grafu a nahrazujeme je hranami, podle dříve uvedených pravidel, ale v opačném pořadí.</text:p>
        </text:list-item>
        <text:list-item>
          <text:p text:style-name="Numbering_20_1_Content_Last"> Opakujeme krok 2 dokud nedostaneme jen počáteční a koncový stav s jednou hranou která představuje regulární výraz.</text:p>
        </text:list-item>
      </text:list>
      <text:h text:style-name="Heading_20_4" text:outline-level="4"><text:bookmark-start text:name="__RefHeading___priklad_13"/><text:bookmark-start text:name="priklad2"/>Příklad<text:bookmark-end text:name="__RefHeading___priklad_13"/><text:bookmark-end text:name="priklad2"/></text:h>
      <text:p text:style-name="Text_20_body">Převedeme minule vytvořený konečný automat zpět na regulární výraz.</text:p>
      <text:p text:style-name="Text_20_body"><draw:frame draw:style-name="media" draw:name="Obalíme do nových počátečních a koncových stavů Legend" text:anchor-type="as-char" draw:z-index="0" svg:width="21.59cm" style:rel-width="100%"><draw:text-box><text:p text:style-name="legendcenter"><draw:frame draw:style-name="media" draw:name="Obalíme do nových počátečních a koncových stavů" text:anchor-type="as-char" draw:z-index="14" svg:width="21.59cm" style:rel-width="100%" svg:height="7.858125cm" style:rel-height="scale"><draw:image xlink:href="Pictures/56ad359755f8ad0dcf142f41410c3185.png" xlink:type="simple" xlink:show="embed" xlink:actuate="onLoad"/></draw:frame>Obalíme do nových počátečních a koncových stavů</text:p></draw:text-box></draw:frame><text:line-break/>
<draw:frame draw:style-name="media" draw:name="Sloučíme áčka a iteraci Legend" text:anchor-type="as-char" draw:z-index="0" svg:width="19.473333333333cm" style:rel-width="100%"><draw:text-box><text:p text:style-name="legendcenter"><draw:frame draw:style-name="media" draw:name="Sloučíme áčka a iteraci" text:anchor-type="as-char" draw:z-index="15" svg:width="19.473333333333cm" style:rel-width="100%" svg:height="4.8683333333333cm" style:rel-height="scale"><draw:image xlink:href="Pictures/113d7847abc0c92c6ccffb62fe48ff87.png" xlink:type="simple" xlink:show="embed" xlink:actuate="onLoad"/></draw:frame>Sloučíme áčka a iteraci</text:p></draw:text-box></draw:frame><text:line-break/>
<draw:frame draw:style-name="media" draw:name="Odtraníme uzel 6 (OR) Legend" text:anchor-type="as-char" draw:z-index="0" svg:width="21.510625cm" style:rel-width="100%"><draw:text-box><text:p text:style-name="legendcenter"><draw:frame draw:style-name="media" draw:name="Odtraníme uzel 6 (OR)" text:anchor-type="as-char" draw:z-index="16" svg:width="21.510625cm" style:rel-width="100%" svg:height="4.048125cm" style:rel-height="scale"><draw:image xlink:href="Pictures/b68e5304770dc0b65b5e0f917603ddcb.png" xlink:type="simple" xlink:show="embed" xlink:actuate="onLoad"/></draw:frame>Odtraníme uzel 6 (OR)</text:p></draw:text-box></draw:frame><text:line-break/>
<draw:frame draw:style-name="media" draw:name="Odtraníme uzel 4 (zřetězení) Legend" text:anchor-type="as-char" draw:z-index="0" svg:width="18.758958333333cm" style:rel-width="100%"><draw:text-box><text:p text:style-name="legendcenter"><draw:frame draw:style-name="media" draw:name="Odtraníme uzel 4 (zřetězení)" text:anchor-type="as-char" draw:z-index="17" svg:width="18.758958333333cm" style:rel-width="100%" svg:height="2.936875cm" style:rel-height="scale"><draw:image xlink:href="Pictures/a22bc93afdf5b06956012d4c963233cc.png" xlink:type="simple" xlink:show="embed" xlink:actuate="onLoad"/></draw:frame>Odtraníme uzel 4 (zřetězení)</text:p></draw:text-box></draw:frame><text:line-break/>
<draw:frame draw:style-name="media" draw:name="Odtraníme uzel 3 (iterace) Legend" text:anchor-type="as-char" draw:z-index="0" svg:width="20.187708333333cm" style:rel-width="100%"><draw:text-box><text:p text:style-name="legendcenter"><draw:frame draw:style-name="media" draw:name="Odtraníme uzel 3 (iterace)" text:anchor-type="as-char" draw:z-index="18" svg:width="20.187708333333cm" style:rel-width="100%" svg:height="1.825625cm" style:rel-height="scale"><draw:image xlink:href="Pictures/0e175a9fd192eca9c25724b2f5e5f7b7.png" xlink:type="simple" xlink:show="embed" xlink:actuate="onLoad"/></draw:frame>Odtraníme uzel 3 (iterace)</text:p></draw:text-box></draw:frame><text:line-break/>
<draw:frame draw:style-name="media" draw:name="Odtraníme uzly 1 a 2 (zřetězení) Legend" text:anchor-type="as-char" draw:z-index="0" svg:width="15.451666666667cm"><draw:text-box><text:p text:style-name="legendcenter"><draw:frame draw:style-name="media" draw:name="Odtraníme uzly 1 a 2 (zřetězení)" text:anchor-type="as-char" draw:z-index="19" svg:width="15.451666666667cm" svg:height="1.825625cm"><draw:image xlink:href="Pictures/2d093aa6908ea80cf3970fea27eca0a1.png" xlink:type="simple" xlink:show="embed" xlink:actuate="onLoad"/></draw:frame>Odtraníme uzly 1 a 2 (zřetězení)</text:p></draw:text-box></draw:frame></text:p>
      <text:p text:style-name="Text_20_body">Ještě bysme mohli odstranit ε přechody <draw:frame draw:style-name="media" draw:name="20" text:anchor-type="as-char" draw:z-index="20" svg:width="" svg:rel-width="100%" svg:height="0cm"><draw:image xlink:href="Pictures/226c4ffae17de0e5ba18b9e49c2525e6.svg" xlink:type="simple" xlink:show="embed" xlink:actuate="onLoad"/></draw:frame></text:p>
      <text:h text:style-name="Heading_20_2" text:outline-level="2"><text:bookmark-start text:name="__RefHeading___shrnuti_14"/><text:bookmark-start text:name="shrnuti"/>Shrnutí<text:bookmark-end text:name="__RefHeading___shrnuti_14"/><text:bookmark-end text:name="shrnuti"/></text:h>
      <text:list text:style-name="List_20_1" text:continue-numbering="false">
        <text:list-item>
          <text:p text:style-name="List_20_1_Content_First"> regulární jazyk: formální jazyk, generován regulární gramatikou, existuje konečný automat, který přijme právě všechna slova z jazyka</text:p>
        </text:list-item>
        <text:list-item>
          <text:p text:style-name="List_20_1_Content"> dva modely: konečný automat, regulární výraz</text:p>
        </text:list-item>
        <text:list-item>
          <text:p text:style-name="List_20_1_Content"> jeden lze převést na druhý</text:p>
        </text:list-item>
        <text:list-item>
          <text:p text:style-name="List_20_1_Content"> regulární gramatika: čtveřice (viz výše), pravidla: neterminál → terminál a neterminál, možno vypustit druhý neterminál, odvození</text:p>
        </text:list-item>
        <text:list-item>
          <text:p text:style-name="List_20_1_Content"> konečný automat: pětice (viz výše), determinismus, ekvivalence, umět nakreslit a převést na reg. výraz</text:p>
        </text:list-item>
        <text:list-item>
          <text:p text:style-name="List_20_1_Content"> regulární výraz: jiný model regulárního jazyka, lze převést na konečný automat, konkatenace ., zřetězení (+ vs *), „nebo“ +, umět napsat a převést</text:p>
        </text:list-item>
        <text:list-item>
          <text:p text:style-name="List_20_1_Content_Last"> lze použít pumping lemmu na dokázání, že jazyk není regulární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6:29</meta:creation-date>
    <dc:creator>Generated</dc:creator>
    <dc:date>2026-08-23T11::16:29</dc:date>
    <dc:language>en-US</dc:language>
    <meta:editing-cycles>1</meta:editing-cycles>
    <meta:editing-duration>PT0S</meta:editing-duration>
    <dc:title>pitel:isz:regularni_jazyky</dc:title>
  </office:meta>
</office:document-meta>
</file>