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3804a54ffb6e48a54a56e2731e104c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hero:root"/><text:bookmark-start text:name="__RefHeading___rootnuti_htc_hero_1"/><text:bookmark-start text:name="rootnuti_htc_hero"/>Rootnutí HTC Hero<text:bookmark-end text:name="__RefHeading___rootnuti_htc_hero_1"/><text:bookmark-end text:name="rootnuti_htc_hero"/></text:h>
      <text:p text:style-name="Text_20_body">Tento návod popíše jak rootnout evropské GSM HTC Hero s verzí ROM 2.73 a novější. Velký dík si zaslouží onovy za poskytnutí svého know how.</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Rootnutím zřejmě přicházíte o záruku, v návodu ale bude popsáno jak udělat zálohy a jejich případné obnovení.</text:p>
          </table:table-cell>
        </table:table-row>
      </table:table>
      <text:h text:style-name="Heading_20_2" text:outline-level="2"><text:bookmark-start text:name="__RefHeading___recovery_2"/><text:bookmark-start text:name="recovery"/>Recovery<text:bookmark-end text:name="__RefHeading___recovery_2"/><text:bookmark-end text:name="recovery"/></text:h>
      <text:p text:style-name="Text_20_body">Tzv. recovery je ta část, která by měla jít spustit téměř za všech okolností a slouží k low-level opravám a úpravám softwaru telefonu. Existuje několik postupů a několik různých použitelných recovery obrazů. Mně se osvědčil postup FlashRec a obraz Amon_RA.</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Recovery obraz nemá žádný vliv na běžný chod telefonu.</text:p>
          </table:table-cell>
        </table:table-row>
      </table:table>
      <text:p text:style-name="Text_20_body"><draw:frame draw:style-name="mediaright" draw:name="0" text:anchor-type="paragraph" draw:z-index="0" svg:width="4.2333333333333cm" style:rel-width="100%" svg:height="6.35cm" style:rel-height="scale"><draw:image xlink:href="Pictures/d3804a54ffb6e48a54a56e2731e104ca.png" xlink:type="simple" xlink:show="embed" xlink:actuate="onLoad"/></draw:frame></text:p>
      <text:list text:style-name="Numbering_20_1" text:continue-numbering="false">
        <text:list-item>
          <text:p text:style-name="Numbering_20_1_Content_First"> Stáhněte si:</text:p>
          <text:list text:style-name="List_20_1">
            <text:list-item>
              <text:p text:style-name="List_20_1_Content"> <text:a xlink:type="simple" xlink:href="http://www.androlib.com/android.application.com-metago-astro-qzq.aspx" text:style-name="Internet_20_link" text:visited-style-name="Visited_20_Internet_20_Link">ASTRO File Manager</text:a> – správce souborů, aplikací a úloh, bude se hodit i později. Najdete jej normálně v Marketu.</text:p>
            </text:list-item>
            <text:list-item>
              <text:p text:style-name="List_20_1_Content"> <text:a xlink:type="simple" xlink:href="http://zenthought.org/content/project/flashrec" text:style-name="Internet_20_link" text:visited-style-name="Visited_20_Internet_20_Link">FlashRec</text:a> – slouží k zálohování a přeflashování recovery obrazu. V době psaní návodu byla aktuální verze 1.1.3, zkuste ale nejnovější.</text:p>
            </text:list-item>
            <text:list-item>
              <text:p text:style-name="List_20_1_Content"> <text:a xlink:type="simple" xlink:href="http://forum.xda-developers.com/showthread.php?t=561124" text:style-name="Internet_20_link" text:visited-style-name="Visited_20_Internet_20_Link">Amon_RA</text:a> – samotný obraz. Opět stáhněte nejnovější verzi, v návodu byla použita 1.5.2.</text:p>
            </text:list-item>
          </text:list>
        </text:list-item>
        <text:list-item>
          <text:p text:style-name="Numbering_20_1_Content"> Připojte Hero k počítači a nahrajte na něj (do kořenového adresáře) <text:span text:style-name="Source_20_Text">.apk</text:span> soubor s FlashRec. Ukončete přenos, aby se SD karta opět připojila k Hero. Kabel můžete nechat zapojený jako napájení.<text:note text:id="ftn0" text:note-class="footnote"><text:note-citation text:label="1)">1)</text:note-citation><text:note-body><text:p text:style-name="Text_20_body">To bude platit i nadále – pokud se zmíním o připojení/odpojeni Hero k počítači, mám na mysli jako flashku, kabel může zůstat zapojený stále.</text:p></text:note-body></text:note></text:p>
        </text:list-item>
        <text:list-item>
          <text:p text:style-name="Numbering_20_1_Content"> Ujistěte se, že v <text:span text:style-name="Source_20_Text">Nastavení</text:span> → <text:span text:style-name="Source_20_Text">Aplikace</text:span> máte povolené <text:span text:style-name="Source_20_Text">Neznámé zdroje</text:span>. Spusťte ASTRO a pomocí něj nainstalujte <text:span text:style-name="Source_20_Text">.apk</text:span> balík s FlashRec.</text:p>
        </text:list-item>
        <text:list-item>
          <text:p text:style-name="Numbering_20_1_Content"> Spusťte FlashRec (najdete jej mezi aplikacemi jako <text:span text:style-name="Source_20_Text">Recovery Flasher</text:span>) a v něm klikněte na <text:span text:style-name="Source_20_Text">Backup Recovery Image</text:span>.</text:p>
        </text:list-item>
        <text:list-item>
          <text:p text:style-name="Numbering_20_1_Content"> Připojte Hero a zkopírujte z něj <text:span text:style-name="Source_20_Text">recovery-backup.img</text:span> (měl by mít asi 5 MB). To je záloha aktuálního recovery obrazu od HTC.</text:p>
        </text:list-item>
        <text:list-item>
          <text:p text:style-name="Numbering_20_1_Content"> Nahrajte na Hero <text:span text:style-name="Source_20_Text">.img</text:span> soubor s Amon_RA a nějak ho přejmenujte. Je jedno jak, ale budete to jméno muset napsat na klávesnici Hero. Já použil <text:span text:style-name="Source_20_Text">amonra.img</text:span>. Hero opět odpojte.</text:p>
        </text:list-item>
        <text:list-item>
          <text:p text:style-name="Numbering_20_1_Content"> Opět spusťte FlashRec. Do textováho políčka napište <text:span text:style-name="Source_20_Text">sdcard/amonra.img</text:span> (nebo jak jste si pojmenovali soubor v minulém kroku) a klepněte na <text:span text:style-name="Source_20_Text">Flash Custom Recovery Image</text:span>. Mělo by to trvat jen chviličku.</text:p>
        </text:list-item>
        <text:list-item>
          <text:p text:style-name="Numbering_20_1_Content"> Vypněte telefon.</text:p>
        </text:list-item>
        <text:list-item>
          <text:p text:style-name="Numbering_20_1_Content_Last"> Znovu ho zapněte, ale přitom stále držte stisknutou klávesu s domečkem (2. z leva). Uvidíte logo Hero (stále držte domeček!) a za chvíli se ukáže menu podobné tomu na obrázku.</text:p>
        </text:list-item>
      </text:list>
      <text:p text:style-name="Text_20_body">Hurá, recovery mód funguje. Doporučuji si přečíst dokumentaci k Amon_RA, ať zhruba tušíte co to umí. Myslím že teď je i každému jasné jak nahrát zpět původni HTC recovery.</text:p>
      <text:h text:style-name="Heading_20_2" text:outline-level="2"><text:bookmark-start text:name="__RefHeading___modaco_3"/><text:bookmark-start text:name="modaco"/>MoDaCo<text:bookmark-end text:name="__RefHeading___modaco_3"/><text:bookmark-end text:name="modaco"/></text:h>
      <text:p text:style-name="Text_20_body"><text:a xlink:type="simple" xlink:href="http://hero.modaco.com" text:style-name="Internet_20_link" text:visited-style-name="Visited_20_Internet_20_Link">MoDaCo</text:a> je upravený ROM vycházející z HTC. Nečekejte tedy Android 2.0 (zatím). Obsahuje však několik zajímavých vylepšení.</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Pro flashnutí musíte mít připravený recovery</text:p>
          </table:table-cell>
        </table:table-row>
      </table:table>
      <text:list text:style-name="Numbering_20_1" text:continue-numbering="false">
        <text:list-item>
          <text:p text:style-name="Numbering_20_1_Content_First"> Zálohy</text:p>
          <text:list text:style-name="Numbering_20_1">
            <text:list-item>
              <text:p text:style-name="Numbering_20_1_Content"> Aplikace</text:p>
              <text:list text:style-name="Numbering_20_1">
                <text:list-item>
                  <text:p text:style-name="Numbering_20_1_Content"> Mějte telefon normálně zapnutý a spusťte ASTRO.</text:p>
                </text:list-item>
                <text:list-item>
                  <text:p text:style-name="Numbering_20_1_Content"> <text:span text:style-name="Source_20_Text">Menu</text:span> → <text:span text:style-name="Source_20_Text">Tools</text:span> → <text:span text:style-name="Source_20_Text">Application Management/Backup</text:span>. Klikněte na úplně horní zatrhávátko (vybere vše) a <text:span text:style-name="Source_20_Text">Backup</text:span>. To zazálohuje všechny nainstalované aplikace z Marketu jako <text:span text:style-name="Source_20_Text">.apk</text:span> balíky na SD kartu do adresáře <text:span text:style-name="Source_20_Text">backups/apps/</text:span>. Bohužel, nezálohují se jejich nastavení.</text:p>
                </text:list-item>
                <text:list-item>
                  <text:p text:style-name="Numbering_20_1_Content"> Připojte Hero a zkopírujte si zálohované aplikace.</text:p>
                </text:list-item>
                <text:list-item>
                  <text:p text:style-name="Numbering_20_1_Content"> Odpojte Hero</text:p>
                </text:list-item>
              </text:list>
            </text:list-item>
            <text:list-item>
              <text:p text:style-name="Numbering_20_1_Content"> Aktuální ROM</text:p>
              <text:list text:style-name="List_20_1">
                <text:list-item>
                  <text:p text:style-name="List_20_1_Content"> Tzv. <text:span text:style-name="Emphasis">Nandroid backup</text:span> zazálohuje veškeré vnitřní paměti telefonu do souborů. Součástí zálohy jsou i vaše nastavení, nainstalované aplikace, systém Android i aktuální recovery. Z toho plyne že na záloze není čistý HTC systém, ale čistotu narušuje uprevený recovery. Obsah SD karty se nezálohuje (ale není žádný rozumný důvod o něj přijít).</text:p>
                </text:list-item>
              </text:list>
              <text:list text:style-name="Numbering_20_1">
                <text:list-item>
                  <text:p text:style-name="Numbering_20_1_Content"> Restartujte Hero do recovery (při zapnutí držte domeček).</text:p>
                </text:list-item>
                <text:list-item>
                  <text:p text:style-name="Numbering_20_1_Content"> Zvolte <text:span text:style-name="Source_20_Text">Backup/Restore</text:span> → <text:span text:style-name="Source_20_Text">Nand backup</text:span> a potvrďte akci. Na displeji začnou přibývat tečky ukazující průběh. Zálohování trvá několik minut. Poté se vraťte do hlavní nabídky.</text:p>
                </text:list-item>
                <text:list-item>
                  <text:p text:style-name="Numbering_20_1_Content"> Zvolte <text:span text:style-name="Source_20_Text">USB-MS toggle</text:span> čímž připojíte SD kartu k počítači. Najdete na ní adresáře <text:span text:style-name="Source_20_Text">nandroid/HT…/BCDMRS-datum</text:span> (HT… je výrobní číslo vašeho telefonu, datum je samozřejmě datum provedení zálohy). Zálohu si zkopírujte do počítače. Měla by mít okolo 250 MB. Ukončete <text:span text:style-name="Source_20_Text">USB-MS</text:span>.</text:p>
                </text:list-item>
              </text:list>
            </text:list-item>
          </text:list>
        </text:list-item>
        <text:list-item>
          <text:p text:style-name="Numbering_20_1_Content"> Wipe (volitelné, avšak doporučené)</text:p>
          <text:list text:style-name="List_20_1">
            <text:list-item>
              <text:p text:style-name="List_20_1_Content"> Tvůrce MoDaCo tvrdí, že při přechodu z původní ROM 2.73 není nutné provádět tzv. wipe (smazání uživatelských nastavení). Bohužel, u mně to nutné bylo. Pokud chcete mít jistotu, proveďte jej hned. Varování: tímto přijdete o veškerá svá nastavení telefonu (o data na SD kartě ale ne)!</text:p>
            </text:list-item>
          </text:list>
          <text:list text:style-name="Numbering_20_1">
            <text:list-item>
              <text:p text:style-name="Numbering_20_1_Content"> V hlavní nabídce recovery zvolte <text:span text:style-name="Source_20_Text">Wipe</text:span> → <text:span text:style-name="Source_20_Text">Wipe data/factory reset</text:span> a poté i <text:span text:style-name="Source_20_Text">Wipe Dalvik-cache</text:span>.</text:p>
            </text:list-item>
          </text:list>
        </text:list-item>
        <text:list-item>
          <text:p text:style-name="Numbering_20_1_Content"> Flashnutí</text:p>
          <text:list text:style-name="Numbering_20_1">
            <text:list-item>
              <text:p text:style-name="Numbering_20_1_Content"> Opět zapněte <text:span text:style-name="Source_20_Text">USB-MS</text:span>. (viz poslední krok zálohy ROM)</text:p>
            </text:list-item>
            <text:list-item>
              <text:p text:style-name="Numbering_20_1_Content"> Z webu MoDaCo stáhněte aktuální <text:span text:style-name="Emphasis">MoDaCo Custom ROM Core</text:span> pro GSM (v době psaní návodu verze <text:a xlink:type="simple" xlink:href="http://android.modaco.com/content/htc-hero-hero-modaco-com/292018/gsm-02-12-3-0-modaco-custom-rom-core-chinese-with-tck-featuring-wavesecure/" text:style-name="Internet_20_link" text:visited-style-name="Visited_20_Internet_20_Link">3.0</text:a>) (asi 90 MB) a nakopírujte zip soubor do Hero.</text:p>
            </text:list-item>
            <text:list-item>
              <text:p text:style-name="Numbering_20_1_Content"> Vypněte <text:span text:style-name="Source_20_Text">USB-MS</text:span>.</text:p>
            </text:list-item>
            <text:list-item>
              <text:p text:style-name="Numbering_20_1_Content"> V hlavní nabídce recovery vyberte <text:span text:style-name="Source_20_Text">Flash zip from sdcard</text:span>.</text:p>
            </text:list-item>
            <text:list-item>
              <text:p text:style-name="Numbering_20_1_Content"> V podnabídce byste měli vidět zip soubor který jste před chvíli stáhli. Vyberte ho.</text:p>
            </text:list-item>
            <text:list-item>
              <text:p text:style-name="Numbering_20_1_Content"> Ujistěte se, že máte všechny potřebné zálohy a potvrďte přeflashování.</text:p>
            </text:list-item>
            <text:list-item>
              <text:p text:style-name="Numbering_20_1_Content"> Na obrazovce se vám začnou vypisovat kroky, které se právě provádějí, na pozadí by měl byt vidět teploměr. Nemělo by to trvat déle než záloha Nandroid.</text:p>
            </text:list-item>
            <text:list-item>
              <text:p text:style-name="Numbering_20_1_Content"> Po dokončení rebootujte telefon.</text:p>
            </text:list-item>
          </text:list>
          <text:list text:style-name="List_20_1">
            <text:list-item>
              <text:p text:style-name="List_20_1_Content_Last"> První boot bude trvat docela dlouho. Klidně 10 až 15 minut. Telefon se možná několikrát sám restartuje. Pokud nebude telefon ani po 15 minutách nastarovaný, nebo se bude po krátkých intervalech stále rebootovat (tzv. reboot-loop; můj případ když jsem nejdřív neprovedl wipe). Přistupte k razantnímu kroku a vyjměte baterii. Zkuste provást wipe a telefon opět rebootovat.</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10::34:02</meta:creation-date>
    <dc:creator>Generated</dc:creator>
    <dc:date>2026-08-24T10::34:02</dc:date>
    <dc:language>en-US</dc:language>
    <meta:editing-cycles>1</meta:editing-cycles>
    <meta:editing-duration>PT0S</meta:editing-duration>
    <dc:title>pitel:hero:root</dc:title>
  </office:meta>
</office:document-meta>
</file>