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1597e816f6cedb4f89a47fc2e474c3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chdk:start"/><text:bookmark-start text:name="__RefHeading___chdk_1"/><text:bookmark-start text:name="chdk"/>CHDK<text:bookmark-end text:name="__RefHeading___chdk_1"/><text:bookmark-end text:name="chdk"/></text:h>
      <text:list text:style-name="Numbering_20_1" text:continue-numbering="false">
        <text:list-item>
          <text:p text:style-name="Numbering_20_1_Content_First"><text:a xlink:type="simple" xlink:href="https://kalabovi.org/pitel:chdk:instalace" text:style-name="Internet_20_link" text:visited-style-name="Visited_20_Internet_20_Link">Instalace CHDK</text:a></text:p>
        </text:list-item>
        <text:list-item>
          <text:p text:style-name="Numbering_20_1_Content_Last"><text:a xlink:type="simple" xlink:href="https://kalabovi.org/pitel:chdk:pouziti" text:style-name="Internet_20_link" text:visited-style-name="Visited_20_Internet_20_Link">Používání CHDK</text:a></text:p>
        </text:list-item>
      </text:list>
      <text:h text:style-name="Heading_20_2" text:outline-level="2"><text:bookmark-start text:name="__RefHeading___co_je_to_chdk_2"/><text:bookmark-start text:name="co_je_to_chdk"/>Co je to CHDK?<text:bookmark-end text:name="__RefHeading___co_je_to_chdk_2"/><text:bookmark-end text:name="co_je_to_chdk"/></text:h>
      <text:p text:style-name="Text_20_body"><text:span text:style-name="Strong_20_Emphasis"><text:a xlink:type="simple" xlink:href="http://chdk.wikia.com" text:style-name="Internet_20_link" text:visited-style-name="Visited_20_Internet_20_Link">CHDK</text:a></text:span><text:note text:id="ftn0" text:note-class="footnote"><text:note-citation text:label="1)">1)</text:note-citation><text:note-body><text:p text:style-name="Text_20_body"><text:span text:style-name="Strong_20_Emphasis">C</text:span>anon <text:span text:style-name="Strong_20_Emphasis">H</text:span>ack <text:span text:style-name="Strong_20_Emphasis">D</text:span>evelopment <text:span text:style-name="Strong_20_Emphasis">K</text:span>it</text:p></text:note-body></text:note> je neoficiální vylepšení <text:a xlink:type="simple" xlink:href="http://cs.wikipedia.org/wiki/firmware" text:style-name="Internet_20_link" text:visited-style-name="Visited_20_Internet_20_Link">firmwaru</text:a> pro fotoaparáty Canon. CHDK umožňuje například:</text:p>
      <text:list text:style-name="List_20_1" text:continue-numbering="false">
        <text:list-item>
          <text:p text:style-name="List_20_1_Content_First">Focení do formátu <text:a xlink:type="simple" xlink:href="http://cs.wikipedia.org/wiki/RAW" text:style-name="Internet_20_link" text:visited-style-name="Visited_20_Internet_20_Link">RAW</text:a></text:p>
        </text:list-item>
        <text:list-item>
          <text:p text:style-name="List_20_1_Content">Zobrazení živého histogramu a přepálených míst (zebra)</text:p>
        </text:list-item>
        <text:list-item>
          <text:p text:style-name="List_20_1_Content">Pokročilé nastavení expozoice (1/100k až 2048 sekund<text:note text:id="ftn1" text:note-class="footnote"><text:note-citation text:label="2)">2)</text:note-citation><text:note-body><text:p text:style-name="Text_20_body">V závislosti na možnostech typu fotoaparátu.</text:p></text:note-body></text:note>)</text:p>
        </text:list-item>
        <text:list-item>
          <text:p text:style-name="List_20_1_Content">Skriptování fotoaparátu jazyky <text:a xlink:type="simple" xlink:href="http://cs.wikipedia.org/wiki/Lua" text:style-name="Internet_20_link" text:visited-style-name="Visited_20_Internet_20_Link">Lua</text:a> a <text:a xlink:type="simple" xlink:href="http://cs.wikipedia.org/wiki/BASIC" text:style-name="Internet_20_link" text:visited-style-name="Visited_20_Internet_20_Link">UBASIC</text:a> (např. intervalometr)</text:p>
        </text:list-item>
        <text:list-item>
          <text:p text:style-name="List_20_1_Content">vylepšené možnosti snímání videa (až 2 GB, nastavení komprese podle kvality nebo datového toku, …)</text:p>
        </text:list-item>
        <text:list-item>
          <text:p text:style-name="List_20_1_Content_Last">Správa souborového systému na paměťové kartě, čtení textových souborů, jednoduché hry, …</text:p>
        </text:list-item>
      </text:list>
      <text:p text:style-name="Text_20_body"><draw:frame draw:style-name="mediacenter" draw:name="Display s namáčknutou spouští, zobrazení živého histogramu a přepálených míst Legend" text:anchor-type="paragraph" draw:z-index="0" svg:width="25.4cm" style:rel-width="100%"><draw:text-box><text:p text:style-name="legendcenter"><draw:frame draw:style-name="mediacenter" draw:name="Display s namáčknutou spouští, zobrazení živého histogramu a přepálených míst" text:anchor-type="paragraph" draw:z-index="0" svg:width="25.4cm" style:rel-width="100%" svg:height="19.059606656581cm" style:rel-height="scale"><draw:image xlink:href="Pictures/31597e816f6cedb4f89a47fc2e474c34.jpg" xlink:type="simple" xlink:show="embed" xlink:actuate="onLoad"/></draw:frame>Display s namáčknutou spouští, zobrazení živého histogramu a přepálených míst</text:p></draw:text-box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Pitel <text:span text:style-name="Strong_20_Emphasis">není</text:span> autorem CHDK, ale pouze zde uvedeného návodu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11:50</meta:creation-date>
    <dc:creator>Generated</dc:creator>
    <dc:date>2026-08-23T11::11:50</dc:date>
    <dc:language>en-US</dc:language>
    <meta:editing-cycles>1</meta:editing-cycles>
    <meta:editing-duration>PT0S</meta:editing-duration>
    <dc:title>pitel:chdk:start</dc:title>
  </office:meta>
</office:document-meta>
</file>