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  <manifest:file-entry manifest:media-type="image/svg+xml" manifest:full-path="Pictures/f9c5c0e98cef7cab32fa579697ec9ee4.svg"/>
  <manifest:file-entry manifest:media-type="image/jpeg" manifest:full-path="Pictures/befd9ab242a3d9842c4c031bc7dcddf6.jpg"/>
  <manifest:file-entry manifest:media-type="image/jpeg" manifest:full-path="Pictures/e21de02752b3da634a5b34ff102ce1c4.jpg"/>
  <manifest:file-entry manifest:media-type="image/jpeg" manifest:full-path="Pictures/60277661fae5fe4d41f1c87d81de6a94.jpg"/>
  <manifest:file-entry manifest:media-type="image/jpeg" manifest:full-path="Pictures/caaf389a4e39f01cc2f72fabfa112a7a.jpg"/>
  <manifest:file-entry manifest:media-type="image/jpeg" manifest:full-path="Pictures/559e9a130c62ca2b6e347e79c4939360.jpg"/>
  <manifest:file-entry manifest:media-type="image/jpeg" manifest:full-path="Pictures/ad581e71e5ac8c588b700e0d69505542.jpg"/>
  <manifest:file-entry manifest:media-type="image/jpeg" manifest:full-path="Pictures/2b6e005587d251a20eaa09cbd210030c.jpg"/>
  <manifest:file-entry manifest:media-type="image/jpeg" manifest:full-path="Pictures/cfa7f832ef0dfb1d8897da0788de9fe3.jpg"/>
  <manifest:file-entry manifest:media-type="image/png" manifest:full-path="Pictures/ff5bd8a3db4787a94484875eb32bb315.png"/>
  <manifest:file-entry manifest:media-type="image/jpeg" manifest:full-path="Pictures/b23b351ff3ff81ef7e43b9e9bacbe6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chdk:instalace"/><text:bookmark-start text:name="__RefHeading___instalace_chdk_1"/><text:bookmark-start text:name="instalace_chdk"/>Instalace CHDK<text:bookmark-end text:name="__RefHeading___instalace_chdk_1"/><text:bookmark-end text:name="instalace_chd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užitím CHDK <text:span text:style-name="Strong_20_Emphasis">nepřicházíte</text:span> o záruku, CHDK nijak nezasahuje do vnitřní paměti fotoaparátu!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instalace_2"/><text:bookmark-start text:name="instalace"/>Instalace<text:bookmark-end text:name="__RefHeading___instalace_2"/><text:bookmark-end text:name="instalac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ávod je psán pro fotoaparát Canon Powershot A540</text:p>
          </table:table-cell>
        </table:table-row>
      </table:table>
      <text:p text:style-name="Text_20_body">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draw:frame draw:style-name="media" draw:name="3" text:anchor-type="as-char" draw:z-index="3" svg:width="" svg:rel-width="100%" svg:height="0cm"><draw:image xlink:href="Pictures/f9c5c0e98cef7cab32fa579697ec9ee4.svg" xlink:type="simple" xlink:show="embed" xlink:actuate="onLoad"/></draw:frame> <text:span text:style-name="Strong_20_Emphasis"><text:a xlink:type="simple" xlink:href="http://mighty-hoernsche.de" text:style-name="Internet_20_link" text:visited-style-name="Visited_20_Internet_20_Link">Stažení CHDK</text:a></text:span> <draw:frame draw:style-name="media" draw:name="4" text:anchor-type="as-char" draw:z-index="4" svg:width="" svg:rel-width="100%" svg:height="0cm"><draw:image xlink:href="Pictures/f9c5c0e98cef7cab32fa579697ec9ee4.svg" xlink:type="simple" xlink:show="embed" xlink:actuate="onLoad"/></draw:frame><draw:frame draw:style-name="media" draw:name="5" text:anchor-type="as-char" draw:z-index="5" svg:width="" svg:rel-width="100%" svg:height="0cm"><draw:image xlink:href="Pictures/f9c5c0e98cef7cab32fa579697ec9ee4.svg" xlink:type="simple" xlink:show="embed" xlink:actuate="onLoad"/></draw:frame><draw:frame draw:style-name="media" draw:name="6" text:anchor-type="as-char" draw:z-index="6" svg:width="" svg:rel-width="100%" svg:height="0cm"><draw:image xlink:href="Pictures/f9c5c0e98cef7cab32fa579697ec9ee4.svg" xlink:type="simple" xlink:show="embed" xlink:actuate="onLoad"/></draw:frame></text:p>
      <text:h text:style-name="Heading_20_3" text:outline-level="3"><text:bookmark-start text:name="__RefHeading___prace_s_pametovou_kartou_3"/><text:bookmark-start text:name="prace_s_pametovou_kartou"/>Práce s paměťovou kartou<text:bookmark-end text:name="__RefHeading___prace_s_pametovou_kartou_3"/><text:bookmark-end text:name="prace_s_pametovou_kartou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ikdy nepoužívejte násilí a snažte se nedotýkat kovových kontaktů na paměťové kartě!</text:p>
          </table:table-cell>
        </table:table-row>
      </table:table>
      <text:p text:style-name="Text_20_body">Pro instalaci CHDK nelze použít prosté USB propojení fotoaparátu s počítačem. Je nezbytné mít přístup přímo k paměťové kartě! K tomu budete potřebovat čtečku paměťových karet. Zakoupit ji můžete v ceně okolo 100 Kč v každém dobrém obchodě s výpočetní technikou či fotografickými potřebami. V dnešní době je čtečkou paměťových karet vybavena i většina notebooků.</text:p>
      <text:list text:style-name="Numbering_20_1" text:continue-numbering="false">
        <text:list-item>
          <text:p text:style-name="Numbering_20_1_Content_First">Najděte na fotoaparátu kde je umístěna paměťová karta (nejčastěji společně s bateriemi).<draw:frame draw:style-name="mediacenter" draw:name="Kryt baterií Legend" text:anchor-type="paragraph" draw:z-index="0" svg:width="7.9375cm" style:rel-width="100%"><draw:text-box><text:p text:style-name="legendcenter"><draw:frame draw:style-name="mediacenter" draw:name="Kryt baterií" text:anchor-type="paragraph" draw:z-index="7" svg:width="7.9375cm" style:rel-width="100%" svg:height="5.953125cm" style:rel-height="scale"><draw:image xlink:href="Pictures/befd9ab242a3d9842c4c031bc7dcddf6.jpg" xlink:type="simple" xlink:show="embed" xlink:actuate="onLoad"/></draw:frame>Kryt baterií</text:p></draw:text-box></draw:frame></text:p>
        </text:list-item>
        <text:list-item>
          <text:p text:style-name="Numbering_20_1_Content">Otevřete jej.<draw:frame draw:style-name="mediacenter" draw:name="Otevřený kryt, viditelná paměťová karta a baterie Legend" text:anchor-type="paragraph" draw:z-index="0" svg:width="7.9375cm" style:rel-width="100%"><draw:text-box><text:p text:style-name="legendcenter"><draw:frame draw:style-name="mediacenter" draw:name="Otevřený kryt, viditelná paměťová karta a baterie" text:anchor-type="paragraph" draw:z-index="8" svg:width="7.9375cm" style:rel-width="100%" svg:height="5.953125cm" style:rel-height="scale"><draw:image xlink:href="Pictures/e21de02752b3da634a5b34ff102ce1c4.jpg" xlink:type="simple" xlink:show="embed" xlink:actuate="onLoad"/></draw:frame>Otevřený kryt, viditelná paměťová karta a baterie</text:p></draw:text-box></draw:frame></text:p>
        </text:list-item>
        <text:list-item>
          <text:p text:style-name="Numbering_20_1_Content">Stiskem paměťové karty dojde k jejímu uvolnění a povysunutí. Uslyšíte tiché cvaknutí.<draw:frame draw:style-name="mediacenter" draw:name="Povysunutá paměťová karta Legend" text:anchor-type="paragraph" draw:z-index="0" svg:width="7.9375cm" style:rel-width="100%"><draw:text-box><text:p text:style-name="legendcenter"><draw:frame draw:style-name="mediacenter" draw:name="Povysunutá paměťová karta" text:anchor-type="paragraph" draw:z-index="9" svg:width="7.9375cm" style:rel-width="100%" svg:height="5.953125cm" style:rel-height="scale"><draw:image xlink:href="Pictures/60277661fae5fe4d41f1c87d81de6a94.jpg" xlink:type="simple" xlink:show="embed" xlink:actuate="onLoad"/></draw:frame>Povysunutá paměťová karta</text:p></draw:text-box></draw:frame></text:p>
        </text:list-item>
        <text:list-item>
          <text:p text:style-name="Numbering_20_1_Content">Nyní vytáhněte kartu ven z fotoaparátu<draw:frame draw:style-name="mediacenter" draw:name="Vyjmutá paměťová karta Legend" text:anchor-type="paragraph" draw:z-index="0" svg:width="7.9375cm" style:rel-width="100%"><draw:text-box><text:p text:style-name="legendcenter"><draw:frame draw:style-name="mediacenter" draw:name="Vyjmutá paměťová karta" text:anchor-type="paragraph" draw:z-index="10" svg:width="7.9375cm" style:rel-width="100%" svg:height="10.589035560345cm" style:rel-height="scale"><draw:image xlink:href="Pictures/caaf389a4e39f01cc2f72fabfa112a7a.jpg" xlink:type="simple" xlink:show="embed" xlink:actuate="onLoad"/></draw:frame>Vyjmutá paměťová karta</text:p></draw:text-box></draw:frame></text:p>
        </text:list-item>
        <text:list-item>
          <text:p text:style-name="Numbering_20_1_Content">Ujistěte se, že karta není uzamčena. Na obrázku výše jako zámek funguje žlutý přepínač nalevo nahoře. Pokud by byl ve spodní poloze u nápisu LOCK, byla by paměťová karta uzamčena.</text:p>
        </text:list-item>
        <text:list-item>
          <text:p text:style-name="Numbering_20_1_Content">Vložte paměťovou kartu do čtečky.<draw:frame draw:style-name="mediacenter" draw:name="Čtečka paměťových karet s vloženou kartou Legend" text:anchor-type="paragraph" draw:z-index="0" svg:width="7.9375cm" style:rel-width="100%"><draw:text-box><text:p text:style-name="legendcenter"><draw:frame draw:style-name="mediacenter" draw:name="Čtečka paměťových karet s vloženou kartou" text:anchor-type="paragraph" draw:z-index="11" svg:width="7.9375cm" style:rel-width="100%" svg:height="5.953125cm" style:rel-height="scale"><draw:image xlink:href="Pictures/559e9a130c62ca2b6e347e79c4939360.jpg" xlink:type="simple" xlink:show="embed" xlink:actuate="onLoad"/></draw:frame>Čtečka paměťových karet s vloženou kartou</text:p></draw:text-box></draw:frame></text:p>
        </text:list-item>
        <text:list-item>
          <text:p text:style-name="Numbering_20_1_Content_Last">Čtečku společně s kartou zasuňte do USB portu.<draw:frame draw:style-name="mediacenter" draw:name="Čtečka v USB, červená dioda indikuje činnost Legend" text:anchor-type="paragraph" draw:z-index="0" svg:width="7.9375cm" style:rel-width="100%"><draw:text-box><text:p text:style-name="legendcenter"><draw:frame draw:style-name="mediacenter" draw:name="Čtečka v USB, červená dioda indikuje činnost" text:anchor-type="paragraph" draw:z-index="12" svg:width="7.9375cm" style:rel-width="100%" svg:height="10.576566496164cm" style:rel-height="scale"><draw:image xlink:href="Pictures/ad581e71e5ac8c588b700e0d69505542.jpg" xlink:type="simple" xlink:show="embed" xlink:actuate="onLoad"/></draw:frame>Čtečka v USB, červená dioda indikuje činnost</text:p></draw:text-box></draw:frame>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okud použijete notebook, místo posledních dvou kroků kartu prostě zasuňte do připravené štěrbiny.</text:p>
          </table:table-cell>
        </table:table-row>
      </table:table>
      <text:p text:style-name="Text_20_body">Nyní je paměťová karta připravena k použití, a měly by na ní být vidět nějaké soubory a složky (např. složka DCIM). Po ukončení práce se soubory na paměťové kartě ji nejdříve odpojte v operačním systému<text:note text:id="ftn0" text:note-class="footnote"><text:note-citation text:label="1)">1)</text:note-citation><text:note-body><text:p text:style-name="Text_20_body">Pokud ji pouze vytáhnete z USB portu, riskujete ztrátu dat!</text:p></text:note-body></text:note> a poté postupujte podle návodu od konce.</text:p>
      <text:h text:style-name="Heading_20_3" text:outline-level="3"><text:bookmark-start text:name="__RefHeading___podporovane_fotoaparaty_4"/><text:bookmark-start text:name="podporovane_fotoaparaty"/>Podporované fotoaparáty<text:bookmark-end text:name="__RefHeading___podporovane_fotoaparaty_4"/><text:bookmark-end text:name="podporovane_fotoaparaty"/></text:h>
      <text:p text:style-name="Text_20_body">CHDK podporuje většinu fotoaparátů značky Canon, především řady PowerShot. Kromě typu fotoaparátu záleží i na verzi firmwaru. Přehled podporovaných fotoaparátů a verzí firmwarů naleznete na výše uvedené stránce se stažením CHDK.</text:p>
      <text:h text:style-name="Heading_20_4" text:outline-level="4"><text:bookmark-start text:name="__RefHeading___zjisteni_verze_firmwaru_5"/><text:bookmark-start text:name="zjisteni_verze_firmwaru"/>Zjištění verze firmwaru<text:bookmark-end text:name="__RefHeading___zjisteni_verze_firmwaru_5"/><text:bookmark-end text:name="zjisteni_verze_firmwaru"/></text:h>
      <text:list text:style-name="Numbering_20_1" text:continue-numbering="false">
        <text:list-item>
          <text:p text:style-name="Numbering_20_1_Content_First">Pomocí návodu výše připojte paměťovou kartu k počítači.</text:p>
        </text:list-item>
        <text:list-item>
          <text:p text:style-name="Numbering_20_1_Content">V kořenovém adresáři karty (tzn. tam, odkud vidíte složku DCIM) vytvořte soubor jménem <text:span text:style-name="Source_20_Text">ver.req</text:span> nebo <text:span text:style-name="Source_20_Text">vers.req</text:span>. Soubor může být i prázdný. Pokud nevíte jak vytvořit prázdný soubor, stáhněte si <text:a xlink:type="simple" xlink:href="https://kalabovi.org/pitel:chdk:ver.req.zip" text:style-name="Internet_20_link" text:visited-style-name="Visited_20_Internet_20_Link">tento archiv</text:a> a rozbalte jej do kořenové složky karty.</text:p>
        </text:list-item>
        <text:list-item>
          <text:p text:style-name="Numbering_20_1_Content">Paměťovou kartu vraťte do fotoaparátu.</text:p>
        </text:list-item>
        <text:list-item>
          <text:p text:style-name="Numbering_20_1_Content">Přepněte fotoaparát do režimu prohlížení fotografií a zapněte jej.<draw:frame draw:style-name="mediacenter" draw:name="Přepínač prohlížení fotografií Legend" text:anchor-type="paragraph" draw:z-index="0" svg:width="7.9375cm" style:rel-width="100%"><draw:text-box><text:p text:style-name="legendcenter"><draw:frame draw:style-name="mediacenter" draw:name="Přepínač prohlížení fotografií" text:anchor-type="paragraph" draw:z-index="13" svg:width="7.9375cm" style:rel-width="100%" svg:height="10.583333333333cm" style:rel-height="scale"><draw:image xlink:href="Pictures/2b6e005587d251a20eaa09cbd210030c.jpg" xlink:type="simple" xlink:show="embed" xlink:actuate="onLoad"/></draw:frame>Přepínač prohlížení fotografií</text:p></draw:text-box></draw:frame></text:p>
        </text:list-item>
        <text:list-item>
          <text:p text:style-name="Numbering_20_1_Content">Najděte tlačítka <text:span text:style-name="Source_20_Text">FUNC. SET</text:span> (uprostřed křížového ovladače) a <text:span text:style-name="Source_20_Text">DISP</text:span> (vlevo pod křížovým ovladačem).<draw:frame draw:style-name="mediacenter" draw:name="Tlačítka FUNC. SET a DISP Legend" text:anchor-type="paragraph" draw:z-index="0" svg:width="7.9375cm" style:rel-width="100%"><draw:text-box><text:p text:style-name="legendcenter"><draw:frame draw:style-name="mediacenter" draw:name="Tlačítka FUNC. SET a DISP" text:anchor-type="paragraph" draw:z-index="14" svg:width="7.9375cm" style:rel-width="100%" svg:height="10.583333333333cm" style:rel-height="scale"><draw:image xlink:href="Pictures/cfa7f832ef0dfb1d8897da0788de9fe3.jpg" xlink:type="simple" xlink:show="embed" xlink:actuate="onLoad"/></draw:frame>Tlačítka FUNC. SET a DISP</text:p></draw:text-box></draw:frame></text:p>
        </text:list-item>
        <text:list-item>
          <text:p text:style-name="Numbering_20_1_Content">Stiskněte a držte tlačítko <text:span text:style-name="Source_20_Text">FUNC. SET</text:span>, k němu stiskněte tlačítko <text:span text:style-name="Source_20_Text">DISP</text:span></text:p>
        </text:list-item>
        <text:list-item>
          <text:p text:style-name="Numbering_20_1_Content">Uvidíte podobnou obrazovku:</text:p>
          <text:p text:style-name="Preformatted_20_Text">Canon PowerShot A540<text:line-break/>P-ID:311B<text:s text:c="2"/>PAL<text:line-break/><text:line-break/>Firmware Ver GM1.00B<text:line-break/>No error<text:line-break/>Jan 31 2006<text:s text:c="3"/>11:02:45</text:p>
          <text:p text:style-name="LastListParagraph_Text_20_body">Údaj <text:span text:style-name="Source_20_Text">Firmware Ver</text:span> označuje verzi firmwaru.</text:p>
        </text:list-item>
      </text:list>
      <text:h text:style-name="Heading_20_3" text:outline-level="3"><text:bookmark-start text:name="__RefHeading___instalace_6"/><text:bookmark-start text:name="instalace1"/>Instalace<text:bookmark-end text:name="__RefHeading___instalace_6"/><text:bookmark-end text:name="instalace1"/></text:h>
      <text:p text:style-name="Text_20_body">Teď již dokážete pracovat s paměťovou kartou, znáte typ vačeho fotoaparátu i verzi firmwaru, můžeme tedy přistoupit k samotné instalaci!</text:p>
      <text:list text:style-name="Numbering_20_1" text:continue-numbering="false">
        <text:list-item>
          <text:p text:style-name="Numbering_20_1_Content_First">Připojte paměťovou kartu k počítači</text:p>
        </text:list-item>
        <text:list-item>
          <text:p text:style-name="Numbering_20_1_Content">Z výše uvedeného odkazu si stáhněte CHDK ve verzi Complete pro odpovídají fotoaparát a firmware.</text:p>
        </text:list-item>
        <text:list-item>
          <text:p text:style-name="Numbering_20_1_Content">Zazálohujte si data z vaší karty.</text:p>
        </text:list-item>
        <text:list-item>
          <text:p text:style-name="Numbering_20_1_Content">Kartu naformátujte pro souborový systém FAT16.<draw:frame draw:style-name="mediacenter" draw:name="Formátování paměťové karty Legend" text:anchor-type="paragraph" draw:z-index="0" svg:width="6.7997916666667cm" style:rel-width="100%"><draw:text-box><text:p text:style-name="legendcenter"><draw:frame draw:style-name="mediacenter" draw:name="Formátování paměťové karty" text:anchor-type="paragraph" draw:z-index="15" svg:width="6.7997916666667cm" style:rel-width="100%" svg:height="10.424583333333cm" style:rel-height="scale"><draw:image xlink:href="Pictures/ff5bd8a3db4787a94484875eb32bb315.png" xlink:type="simple" xlink:show="embed" xlink:actuate="onLoad"/></draw:frame>Formátování paměťové karty</text:p></draw:text-box></draw:frame></text:p>
        </text:list-item>
        <text:list-item>
          <text:p text:style-name="Numbering_20_1_Content">Rozbalte archiv s CHDK do kořenového adresáře paměťové karty.</text:p>
        </text:list-item>
        <text:list-item>
          <text:p text:style-name="Numbering_20_1_Content">Odpojte paměťovou kartu, ujistěte se, že je karta <text:span text:style-name="Strong_20_Emphasis">odemčena</text:span> a vložte ji do fotoaparátu.</text:p>
        </text:list-item>
        <text:list-item>
          <text:p text:style-name="Numbering_20_1_Content">Přepněte fotoaparát do režimu prohlížení a zapněte jej.<draw:frame draw:style-name="mediacenter" draw:name="Přepínač režimu prohlížení Legend" text:anchor-type="paragraph" draw:z-index="0" svg:width="7.9375cm" style:rel-width="100%"><draw:text-box><text:p text:style-name="legendcenter"><draw:frame draw:style-name="mediacenter" draw:name="Přepínač režimu prohlížení" text:anchor-type="paragraph" draw:z-index="16" svg:width="7.9375cm" style:rel-width="100%" svg:height="10.583333333333cm" style:rel-height="scale"><draw:image xlink:href="Pictures/2b6e005587d251a20eaa09cbd210030c.jpg" xlink:type="simple" xlink:show="embed" xlink:actuate="onLoad"/></draw:frame>Přepínač režimu prohlížení</text:p></draw:text-box></draw:frame></text:p>
        </text:list-item>
        <text:list-item>
          <text:p text:style-name="Numbering_20_1_Content">Stiskněte <text:span text:style-name="Source_20_Text">MENU</text:span> a najděte položku <text:span text:style-name="Source_20_Text">Firm Update…</text:span>, aktivujte ji tlačítkem <text:span text:style-name="Source_20_Text">FUNC. SET</text:span>.<draw:frame draw:style-name="mediacenter" draw:name="Tlačítko MENU Legend" text:anchor-type="paragraph" draw:z-index="0" svg:width="7.9375cm" style:rel-width="100%"><draw:text-box><text:p text:style-name="legendcenter"><draw:frame draw:style-name="mediacenter" draw:name="Tlačítko MENU" text:anchor-type="paragraph" draw:z-index="17" svg:width="7.9375cm" style:rel-width="100%" svg:height="10.583333333333cm" style:rel-height="scale"><draw:image xlink:href="Pictures/b23b351ff3ff81ef7e43b9e9bacbe676.jpg" xlink:type="simple" xlink:show="embed" xlink:actuate="onLoad"/></draw:frame>Tlačítko MENU</text:p></draw:text-box></draw:frame></text:p>
        </text:list-item>
        <text:list-item>
          <text:p text:style-name="Numbering_20_1_Content">Na dotaz <text:span text:style-name="Source_20_Text">Update fimware version? 1.0.0.0 → 1.0.1.1</text:span> odpovězte <text:span text:style-name="Source_20_Text">OK</text:span>. Ještě jednou zdůrazňuji, že nedojde k žádným změnám ve vnitřní paměti fotoaparátu a neztratíte tím záruku!</text:p>
        </text:list-item>
        <text:list-item>
          <text:p text:style-name="Numbering_20_1_Content_Last">Fotoaparát se po chvíli zrestartuje, problikne modrá dioda, na chvíli se zobrazí úvodní obrazovka CHDK a poté uvidíte nové položky na obrazovce (hodiny, ukazatel baterie, …)</text:p>
        </text:list-item>
      </text:list>
      <text:p text:style-name="Text_20_body"><text:span text:style-name="Strong_20_Emphasis">Gratuluji!</text:span> CHDK funguje a je připraveno k použití. Pokračujte na stránku <text:a xlink:type="simple" xlink:href="https://kalabovi.org/pitel:chdk:pouziti" text:style-name="Internet_20_link" text:visited-style-name="Visited_20_Internet_20_Link">Používání CHDK</text:a>, kde se dozvíte základy ovládání a nastavení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CHDK je poměrně často aktualizován, čas od času tedy zopakujte kroky 1, 2, 5 a 6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02:09</meta:creation-date>
    <dc:creator>Generated</dc:creator>
    <dc:date>2026-08-23T07::02:09</dc:date>
    <dc:language>en-US</dc:language>
    <meta:editing-cycles>1</meta:editing-cycles>
    <meta:editing-duration>PT0S</meta:editing-duration>
    <dc:title>pitel:chdk:instalace</dc:title>
  </office:meta>
</office:document-meta>
</file>