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lambda"/><text:bookmark-start text:name="__RefHeading___lambda_kalkul_1"/><text:bookmark-start text:name="lambda_kalkul"/>Lambda kalkul<text:bookmark-end text:name="__RefHeading___lambda_kalkul_1"/><text:bookmark-end text:name="lambda_kalkul"/></text:h>
      <text:p text:style-name="Text_20_body"><text:a xlink:type="simple" xlink:href="https://en.wikipedia.org/wiki/Lambda calculus" text:style-name="Internet_20_link" text:visited-style-name="Visited_20_Internet_20_Link">Lambda calculus</text:a></text:p>
      <text:h text:style-name="Heading_20_2" text:outline-level="2"><text:bookmark-start text:name="__RefHeading___syntaxe_a_konvence_2"/><text:bookmark-start text:name="syntaxe_a_konvence"/>Syntaxe a konvence<text:bookmark-end text:name="__RefHeading___syntaxe_a_konvence_2"/><text:bookmark-end text:name="syntaxe_a_konvence"/></text:h>
      <text:p text:style-name="Text_20_body"><text:span text:style-name="Emphasis">E</text:span> =</text:p>
      <text:list text:style-name="List_20_1" text:continue-numbering="false">
        <text:list-item>
          <text:p text:style-name="List_20_1_Content_First"> <text:span text:style-name="Emphasis">V</text:span> – proměnná</text:p>
        </text:list-item>
        <text:list-item>
          <text:p text:style-name="List_20_1_Content"> (<text:span text:style-name="Emphasis">E</text:span>₁ <text:span text:style-name="Emphasis">E</text:span>₂) – aplikace</text:p>
        </text:list-item>
        <text:list-item>
          <text:p text:style-name="List_20_1_Content_Last"> λ(<text:span text:style-name="Emphasis">V</text:span>.<text:span text:style-name="Emphasis">E</text:span>) – abstrakce, <text:span text:style-name="Emphasis">V</text:span> je hlavička, <text:span text:style-name="Emphasis">E</text:span> je tělo</text:p>
        </text:list-item>
      </text:list>
      <text:p text:style-name="Horizontal_20_Line"/>
      <text:list text:style-name="List_20_1" text:continue-numbering="false">
        <text:list-item>
          <text:p text:style-name="List_20_1_Content_First"> ((…((<text:span text:style-name="Emphasis">E</text:span>₁ <text:span text:style-name="Emphasis">E</text:span>₂) <text:span text:style-name="Emphasis">E</text:span>₃)…) <text:span text:style-name="Emphasis">Eₙ</text:span>) ~ <text:span text:style-name="Emphasis">E</text:span>₁ <text:span text:style-name="Emphasis">E</text:span>₂ <text:span text:style-name="Emphasis">E</text:span>₃ … <text:span text:style-name="Emphasis">Eₙ</text:span></text:p>
        </text:list-item>
        <text:list-item>
          <text:p text:style-name="List_20_1_Content"> (λ<text:span text:style-name="Emphasis">V</text:span>.(<text:span text:style-name="Emphasis">E</text:span>₁ … <text:span text:style-name="Emphasis">Eₙ</text:span>)) ~ λ<text:span text:style-name="Emphasis">V</text:span>.<text:span text:style-name="Emphasis">E</text:span>₁ … <text:span text:style-name="Emphasis">Eₙ</text:span></text:p>
        </text:list-item>
        <text:list-item>
          <text:p text:style-name="List_20_1_Content_Last"> (λ<text:span text:style-name="Emphasis">V</text:span>₁.(…(λ<text:span text:style-name="Emphasis">Vₙ</text:span>.<text:span text:style-name="Emphasis">E</text:span>))) ~ λ<text:span text:style-name="Emphasis">V</text:span>₁ … <text:span text:style-name="Emphasis">Vₙ</text:span>.<text:span text:style-name="Emphasis">E</text:span></text:p>
        </text:list-item>
      </text:list>
      <text:h text:style-name="Heading_20_2" text:outline-level="2"><text:bookmark-start text:name="__RefHeading___volne_a_vazane_promenne_3"/><text:bookmark-start text:name="volne_a_vazane_promenne"/>Volné a vázané proměnné<text:bookmark-end text:name="__RefHeading___volne_a_vazane_promenne_3"/><text:bookmark-end text:name="volne_a_vazane_promenne"/></text:h>
      <text:p text:style-name="Text_20_body">Proměnná je <text:span text:style-name="Emphasis">vázaná</text:span>, pokud se vyskutuje v (nejbližší) hlavičce lambda abstrakce. V opačném případě je proměnná <text:span text:style-name="Emphasis">volná</text:span>.</text:p>
      <text:p text:style-name="Preformatted_20_Text">λx.xy(λx.x)y<text:line-break/> | |<text:s text:c="3"/>| |<text:line-break/> +-+<text:s text:c="3"/>+-+</text:p>
      <text:h text:style-name="Heading_20_2" text:outline-level="2"><text:bookmark-start text:name="__RefHeading___substituce_4"/><text:bookmark-start text:name="substituce"/>Substituce<text:bookmark-end text:name="__RefHeading___substituce_4"/><text:bookmark-end text:name="substituce"/></text:h>
      <text:p text:style-name="Text_20_body"><text:span text:style-name="Emphasis">E</text:span>[<text:span text:style-name="Emphasis">E</text:span>′/<text:span text:style-name="Emphasis">V</text:span>] (někdy také <text:span text:style-name="Emphasis">E</text:span>[<text:span text:style-name="Emphasis">V</text:span> := <text:span text:style-name="Emphasis">E</text:span>′])</text:p>
      <text:p text:style-name="Text_20_body">Nahrazení volných výskytů <text:span text:style-name="Emphasis">V</text:span> v <text:span text:style-name="Emphasis">E</text:span> za <text:span text:style-name="Emphasis">E</text:span>′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Žádná volná proměnná v <text:span text:style-name="Emphasis">E</text:span>′ se nesmí po substituci stát vázanou!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Příklad:</text:p>
            <text:list text:style-name="List_20_1" text:continue-numbering="false">
              <text:list-item>
                <text:p text:style-name="List_20_1_Content_First"> λ<text:span text:style-name="Emphasis">x</text:span>.<text:span text:style-name="Emphasis">xy</text:span>[<text:span text:style-name="Emphasis">vw</text:span>/<text:span text:style-name="Emphasis">y</text:span>] = λ<text:span text:style-name="Emphasis">x</text:span>.<text:span text:style-name="Emphasis">xvw</text:span></text:p>
              </text:list-item>
              <text:list-item>
                <text:p text:style-name="List_20_1_Content_Last"> λ<text:span text:style-name="Emphasis">x</text:span>.<text:span text:style-name="Emphasis">xy</text:span>[<text:span text:style-name="Emphasis">vw</text:span>/<text:span text:style-name="Emphasis">x</text:span>] nelze, protože <text:span text:style-name="Emphasis">x</text:span> je vázaná proměnná!</text:p>
              </text:list-item>
            </text:list>
          </table:table-cell>
        </table:table-row>
      </table:table>
      <text:h text:style-name="Heading_20_2" text:outline-level="2"><text:bookmark-start text:name="__RefHeading___α-konverze_5"/><text:bookmark-start text:name="α-konverze"/>α-konverze<text:bookmark-end text:name="__RefHeading___α-konverze_5"/><text:bookmark-end text:name="α-konverze"/></text:h>
      <text:p text:style-name="Text_20_body">Někdy také α-přejmenování.</text:p>
      <text:p text:style-name="Text_20_body">Přejmenovává vázané proměnné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esmí dojít k navázání volných proměnných!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říklad:</text:p>
            <text:list text:style-name="List_20_1" text:continue-numbering="false">
              <text:list-item>
                <text:p text:style-name="List_20_1_Content_First"> λ<text:span text:style-name="Emphasis">x</text:span>.<text:span text:style-name="Emphasis">xy</text:span> → λ<text:span text:style-name="Emphasis">z</text:span>.<text:span text:style-name="Emphasis">zy</text:span></text:p>
              </text:list-item>
              <text:list-item>
                <text:p text:style-name="List_20_1_Content"> <text:span text:style-name="del">λ<text:span text:style-name="Emphasis">x</text:span>.<text:span text:style-name="Emphasis">xy</text:span> → λ<text:span text:style-name="Emphasis">y</text:span>.<text:span text:style-name="Emphasis">yy</text:span></text:span> Došlo k navázání volných proměnných!</text:p>
              </text:list-item>
              <text:list-item>
                <text:p text:style-name="List_20_1_Content_Last"> <text:span text:style-name="del">λ<text:span text:style-name="Emphasis">x</text:span>.<text:span text:style-name="Emphasis">xy</text:span> → λ<text:span text:style-name="Emphasis">x</text:span>.<text:span text:style-name="Emphasis">xz</text:span></text:span> <text:span text:style-name="Emphasis">y</text:span> není vázaná proměnná (šlo o substituci)</text:p>
              </text:list-item>
            </text:list>
          </table:table-cell>
        </table:table-row>
      </table:table>
      <text:h text:style-name="Heading_20_2" text:outline-level="2"><text:bookmark-start text:name="__RefHeading___β-redukce_6"/><text:bookmark-start text:name="β-redukce"/>β-redukce<text:bookmark-end text:name="__RefHeading___β-redukce_6"/><text:bookmark-end text:name="β-redukce"/></text:h>
      <text:p text:style-name="Text_20_body">Aplikace funkce, ((λ<text:span text:style-name="Emphasis">V</text:span>.<text:span text:style-name="Emphasis">E</text:span>) <text:span text:style-name="Emphasis">E</text:span>′) → <text:span text:style-name="Emphasis">E</text:span>[<text:span text:style-name="Emphasis">E</text:span>′/<text:span text:style-name="Emphasis">V</text:span>].</text:p>
      <text:p text:style-name="Preformatted_20_Text"><text:s text:c="2"/>+--+<text:line-break/><text:s text:c="2"/>|<text:s text:c="2"/>V<text:line-break/>(λxy.xy)(ab) → λy.aby<text:line-break/><text:s text:c="2"/>^<text:s text:c="6"/>|/<text:line-break/><text:s text:c="2"/>|<text:s text:c="6"/>|<text:line-break/><text:s text:c="2"/>+------+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Opět pozor na vázané a volné proměnné! Volné proměnné v <text:span text:style-name="Emphasis">E</text:span>′ se nesmí stást vázanými! Lze si pomoct α-přejmenováním a substitucí.</text:p>
          </table:table-cell>
        </table:table-row>
      </table:table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Příklad:</text:p>
            <text:list text:style-name="List_20_1" text:continue-numbering="false">
              <text:list-item>
                <text:p text:style-name="LastListParagraph_List_20_1_Content_First"> ((λ<text:span text:style-name="Emphasis">n</text:span>.<text:span text:style-name="Emphasis">n</text:span>×2) 7) → 7×2</text:p>
              </text:list-item>
            </text:list>
          </table:table-cell>
        </table:table-row>
      </table:table>
      <text:h text:style-name="Heading_20_2" text:outline-level="2"><text:bookmark-start text:name="__RefHeading___η-konverze_7"/><text:bookmark-start text:name="η-konverze"/>η-konverze<text:bookmark-end text:name="__RefHeading___η-konverze_7"/><text:bookmark-end text:name="η-konverze"/></text:h>
      <text:h text:style-name="Heading_20_2" text:outline-level="2"><text:bookmark-start text:name="__RefHeading___ekvivalence_8"/><text:bookmark-start text:name="ekvivalence"/>Ekvivalence<text:bookmark-end text:name="__RefHeading___ekvivalence_8"/><text:bookmark-end text:name="ekvivale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54:19</meta:creation-date>
    <dc:creator>Generated</dc:creator>
    <dc:date>2026-08-23T11::54:19</dc:date>
    <dc:language>en-US</dc:language>
    <meta:editing-cycles>1</meta:editing-cycles>
    <meta:editing-duration>PT0S</meta:editing-duration>
    <dc:title>msz:lambda</dc:title>
  </office:meta>
</office:document-meta>
</file>