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holografie_a_laser"/><text:bookmark-start text:name="__RefHeading___holografie_a_laser_1"/><text:bookmark-start text:name="holografie_a_laser"/>Holografie a laser<text:bookmark-end text:name="__RefHeading___holografie_a_laser_1"/><text:bookmark-end text:name="holografie_a_laser"/></text:h>
      <text:p text:style-name="Preformatted_20_Text">&lt;Pitel&gt; no jestli to chapu dobre, tak je to nejaka trubka naplnena smesi helia neonu. na jednom konci je zrcadlo (reflektor) a anoda, na druhym polopropustny zrcadlo a katoda. kdyz do toho privedu stejnosmernej proud, tak ta smes plynu zacne emitovat fotony ktery zacnou littat mezi koncema ty drubky dokud nemaj dost energie aby prosly tim polopropustnym zrcadlem.<text:line-break/>&lt;egg&gt; el. proud znamena, ze tam litaj elektrony a narazej do atomu. atomy helia tim excitujou.<text:line-break/>&lt;egg&gt; a to na hladinu, ktera odpovida jine hladine v atomu neonu. takze helium muze predat energii neonu a dostat hodne neonovych atomu na tuhle hladinu.<text:line-break/>&lt;egg&gt; mezitim obcas nejaky neonovy atom spadne o neco niz a neco vyzari (spontanni emise)<text:line-break/>&lt;egg&gt; takze tam mas polivku z fotonu, to je ta viditelna cast vyboje, co je videt v trubici dole.<text:line-break/>&lt;egg&gt; ale pointa je, ze kdyz tam mas inverzni populaci.<text:line-break/>&lt;egg&gt; to znamena vic neonovych atomu excitovanych nez neexcitovanych,<text:line-break/>&lt;egg&gt; tak dochazi taky ke stimulovane emisi.<text:line-break/>&lt;egg&gt; foton proleti kolem atomu a ten mu vytvori druhej stejnej foton, takze svetlo se zesililo.<text:line-break/>&lt;egg&gt; na konci trubky je zrcadlo, aby se tohle stalo mockrat, pri kazdym pruletu tam a zpatky se to zesiluje.<text:line-break/>&lt;egg&gt; polopropustne zrcatko uz jen zajisti, ze par fotonu se neodrazi zpatky do laseru ale projde ven. to je ten koherentni svazek, ktery z toho dostanes. je v nem jeden foton jako druhej, vcetne polarizace, faze atd. protoze vznikly tim kopirovanim (stimulovanou emisi).<text:line-break/>&lt;egg&gt; nezapomen na tu inverzni populaci. protoze kdyz je tam vic neexitovanych, tak je vetsi pravdepodobnost, ze ten foton neco excituje a bude pohlcen, nez ze bude vyzaren. takze kdyz tam pustis jen malej proud, tak se paprsek pruchodem zeslabuje. teprv od urcite hranice vejs to laseruj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34:01</meta:creation-date>
    <dc:creator>Generated</dc:creator>
    <dc:date>2026-08-24T10::34:01</dc:date>
    <dc:language>en-US</dc:language>
    <meta:editing-cycles>1</meta:editing-cycles>
    <meta:editing-duration>PT0S</meta:editing-duration>
    <dc:title>msz:holografie_a_laser</dc:title>
  </office:meta>
</office:document-meta>
</file>