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grafy_obycejne"/><text:bookmark-start text:name="__RefHeading___obycejne_grafy_1"/><text:bookmark-start text:name="obycejne_grafy"/>Obyčejné grafy<text:bookmark-end text:name="__RefHeading___obycejne_grafy_1"/><text:bookmark-end text:name="obycejne_grafy"/></text:h>
      <text:h text:style-name="Heading_20_2" text:outline-level="2"><text:bookmark-start text:name="__RefHeading___stupne_uzlu_2"/><text:bookmark-start text:name="stupne_uzlu"/>Stupně uzlů<text:bookmark-end text:name="__RefHeading___stupne_uzlu_2"/><text:bookmark-end text:name="stupne_uzlu"/></text:h>
      <text:h text:style-name="Heading_20_2" text:outline-level="2"><text:bookmark-start text:name="__RefHeading___cesty_a_kruznice_3"/><text:bookmark-start text:name="cesty_a_kruznice"/>Cesty a kružnice<text:bookmark-end text:name="__RefHeading___cesty_a_kruznice_3"/><text:bookmark-end text:name="cesty_a_kruznice"/></text:h>
      <text:h text:style-name="Heading_20_2" text:outline-level="2"><text:bookmark-start text:name="__RefHeading___souvislost_grafu_4"/><text:bookmark-start text:name="souvislost_grafu"/>Souvislost grafu<text:bookmark-end text:name="__RefHeading___souvislost_grafu_4"/><text:bookmark-end text:name="souvislost_grafu"/></text:h>
      <text:h text:style-name="Heading_20_2" text:outline-level="2"><text:bookmark-start text:name="__RefHeading___stromy_5"/><text:bookmark-start text:name="stromy"/>Stromy<text:bookmark-end text:name="__RefHeading___stromy_5"/><text:bookmark-end text:name="stromy"/></text:h>
      <text:h text:style-name="Heading_20_2" text:outline-level="2"><text:bookmark-start text:name="__RefHeading___kostry_6"/><text:bookmark-start text:name="kostry"/>Kostry<text:bookmark-end text:name="__RefHeading___kostry_6"/><text:bookmark-end text:name="kostry"/></text:h>
      <text:h text:style-name="Heading_20_2" text:outline-level="2"><text:bookmark-start text:name="__RefHeading___kruskaluv_a_primuv_algoritmus_pro_hledani_minimalni_kostry_ohodnoceneho_grafu_7"/><text:bookmark-start text:name="kruskaluv_a_primuv_algoritmus_pro_hledani_minimalni_kostry_ohodnoceneho_grafu"/>Kruskalův a Primův algoritmus pro hledání minimální kostry ohodnoceného grafu<text:bookmark-end text:name="__RefHeading___kruskaluv_a_primuv_algoritmus_pro_hledani_minimalni_kostry_ohodnoceneho_grafu_7"/><text:bookmark-end text:name="kruskaluv_a_primuv_algoritmus_pro_hledani_minimalni_kostry_ohodnoceneho_graf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6::53:23</meta:creation-date>
    <dc:creator>Generated</dc:creator>
    <dc:date>2026-08-23T16::53:23</dc:date>
    <dc:language>en-US</dc:language>
    <meta:editing-cycles>1</meta:editing-cycles>
    <meta:editing-duration>PT0S</meta:editing-duration>
    <dc:title>msz:grafy_obycejne</dc:title>
  </office:meta>
</office:document-meta>
</file>